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line-height="0.2777in"/>
      <style:text-properties style:font-name-complex="Times New Roman" style:use-window-font-color="true" fo:font-size="16pt" style:font-size-asian="16pt" style:font-size-complex="16pt"/>
    </style:style>
    <style:style style:name="P2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3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4" style:parent-style-name="Default" style:family="paragraph">
      <style:paragraph-properties fo:line-height="0.2777in"/>
    </style:style>
    <style:style style:name="T5" style:parent-style-name="預設段落字型" style:family="text">
      <style:text-properties style:font-name-complex="Times New Roman" style:use-window-font-color="true"/>
    </style:style>
    <style:style style:name="T6" style:parent-style-name="預設段落字型" style:family="text">
      <style:text-properties style:font-name-complex="Times New Roman" fo:color="#FF0000"/>
    </style:style>
    <style:style style:name="T7" style:parent-style-name="預設段落字型" style:family="text">
      <style:text-properties style:font-name-complex="Times New Roman" style:use-window-font-color="true"/>
    </style:style>
    <style:style style:name="P8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9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10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11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12" style:parent-style-name="Default" style:family="paragraph">
      <style:paragraph-properties fo:line-height="0.2777in" fo:text-indent="1.1666in"/>
      <style:text-properties style:font-name-complex="Times New Roman" style:use-window-font-color="true"/>
    </style:style>
    <style:style style:name="P13" style:parent-style-name="Default" style:family="paragraph">
      <style:paragraph-properties fo:line-height="0.2777in" fo:margin-left="1.1569in" fo:text-indent="-1.1569in">
        <style:tab-stops/>
      </style:paragraph-properties>
    </style:style>
    <style:style style:name="T14" style:parent-style-name="預設段落字型" style:family="text">
      <style:text-properties style:font-name-complex="Times New Roman" style:use-window-font-color="true"/>
    </style:style>
    <style:style style:name="T15" style:parent-style-name="預設段落字型" style:family="text">
      <style:text-properties style:font-name-complex="Times New Roman" fo:color="#FF0000"/>
    </style:style>
    <style:style style:name="T16" style:parent-style-name="預設段落字型" style:family="text">
      <style:text-properties style:font-name-complex="Times New Roman" fo:color="#FF0000"/>
    </style:style>
    <style:style style:name="T17" style:parent-style-name="預設段落字型" style:family="text">
      <style:text-properties style:font-name-complex="Times New Roman" style:use-window-font-color="true"/>
    </style:style>
    <style:style style:name="T18" style:parent-style-name="預設段落字型" style:family="text">
      <style:text-properties style:font-name-complex="Times New Roman" fo:color="#FF0000"/>
    </style:style>
    <style:style style:name="T19" style:parent-style-name="預設段落字型" style:family="text">
      <style:text-properties style:font-name-complex="Times New Roman" fo:color="#FF0000"/>
    </style:style>
    <style:style style:name="T20" style:parent-style-name="預設段落字型" style:family="text">
      <style:text-properties style:font-name-complex="Times New Roman" style:use-window-font-color="true"/>
    </style:style>
    <style:style style:name="P21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22" style:parent-style-name="Default" style:family="paragraph">
      <style:paragraph-properties fo:line-height="0.2777in" fo:text-indent="0.3333in"/>
    </style:style>
    <style:style style:name="T23" style:parent-style-name="預設段落字型" style:family="text">
      <style:text-properties style:font-name-complex="Times New Roman" style:use-window-font-color="true"/>
    </style:style>
    <style:style style:name="T24" style:parent-style-name="預設段落字型" style:family="text">
      <style:text-properties style:font-name-complex="Times New Roman" fo:color="#FF0000"/>
    </style:style>
    <style:style style:name="P25" style:parent-style-name="Default" style:family="paragraph">
      <style:paragraph-properties fo:line-height="0.2777in" fo:text-indent="1.1666in"/>
      <style:text-properties style:font-name-complex="Times New Roman" style:use-window-font-color="true"/>
    </style:style>
    <style:style style:name="P26" style:parent-style-name="Default" style:family="paragraph">
      <style:paragraph-properties fo:line-height="0.2777in" fo:margin-left="1.0833in" fo:text-indent="-0.75in">
        <style:tab-stops/>
      </style:paragraph-properties>
      <style:text-properties style:font-name-complex="Times New Roman" style:use-window-font-color="true"/>
    </style:style>
    <style:style style:name="P27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28" style:parent-style-name="Default" style:family="paragraph">
      <style:paragraph-properties fo:line-height="0.2777in" fo:text-indent="0.6666in"/>
      <style:text-properties style:font-name-complex="Times New Roman" style:use-window-font-color="true"/>
    </style:style>
    <style:style style:name="P29" style:parent-style-name="Default" style:family="paragraph">
      <style:paragraph-properties fo:line-height="0.2777in" fo:text-indent="0.6666in"/>
      <style:text-properties style:font-name-complex="Times New Roman" style:use-window-font-color="true"/>
    </style:style>
    <style:style style:name="P30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31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32" style:parent-style-name="預設段落字型" style:family="text">
      <style:text-properties style:font-name-complex="Times New Roman" style:use-window-font-color="true"/>
    </style:style>
    <style:style style:name="T33" style:parent-style-name="預設段落字型" style:family="text">
      <style:text-properties style:font-name-complex="Times New Roman" fo:color="#FF0000"/>
    </style:style>
    <style:style style:name="T34" style:parent-style-name="預設段落字型" style:family="text">
      <style:text-properties style:font-name-complex="Times New Roman" style:use-window-font-color="true"/>
    </style:style>
    <style:style style:name="P35" style:parent-style-name="Default" style:family="paragraph">
      <style:paragraph-properties fo:line-height="0.2777in" fo:text-indent="0.6666in"/>
      <style:text-properties style:font-name-complex="Times New Roman" style:use-window-font-color="true"/>
    </style:style>
    <style:style style:name="P36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37" style:parent-style-name="預設段落字型" style:family="text">
      <style:text-properties style:font-name-complex="Times New Roman" style:use-window-font-color="true"/>
    </style:style>
    <style:style style:name="T38" style:parent-style-name="預設段落字型" style:family="text">
      <style:text-properties style:font-name-complex="Times New Roman" fo:color="#FF0000"/>
    </style:style>
    <style:style style:name="T39" style:parent-style-name="預設段落字型" style:family="text">
      <style:text-properties style:font-name-complex="Times New Roman" style:use-window-font-color="true"/>
    </style:style>
    <style:style style:name="P40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41" style:parent-style-name="預設段落字型" style:family="text">
      <style:text-properties style:font-name-complex="Times New Roman" style:use-window-font-color="true"/>
    </style:style>
    <style:style style:name="T42" style:parent-style-name="預設段落字型" style:family="text">
      <style:text-properties style:font-name-complex="Times New Roman" fo:color="#FF0000" style:text-underline-type="single" style:text-underline-style="solid" style:text-underline-width="auto" style:text-underline-mode="continuous"/>
    </style:style>
    <style:style style:name="P43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44" style:parent-style-name="預設段落字型" style:family="text">
      <style:text-properties style:font-name-complex="Times New Roman" style:use-window-font-color="true"/>
    </style:style>
    <style:style style:name="T45" style:parent-style-name="預設段落字型" style:family="text">
      <style:text-properties style:font-name-complex="Times New Roman" fo:color="#FF0000" style:text-underline-type="single" style:text-underline-style="solid" style:text-underline-width="auto" style:text-underline-mode="continuous"/>
    </style:style>
    <style:style style:name="P46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47" style:parent-style-name="預設段落字型" style:family="text">
      <style:text-properties style:font-name-complex="Times New Roman" style:use-window-font-color="true"/>
    </style:style>
    <style:style style:name="T48" style:parent-style-name="預設段落字型" style:family="text">
      <style:text-properties style:font-name-complex="Times New Roman" fo:color="#FF0000" style:text-underline-type="single" style:text-underline-style="solid" style:text-underline-width="auto" style:text-underline-mode="continuous"/>
    </style:style>
    <style:style style:name="P49" style:parent-style-name="Default" style:family="paragraph">
      <style:paragraph-properties fo:line-height="0.2777in" fo:margin-left="0.6666in" fo:text-indent="-0.3333in">
        <style:tab-stops/>
      </style:paragraph-properties>
    </style:style>
    <style:style style:name="T50" style:parent-style-name="預設段落字型" style:family="text">
      <style:text-properties style:font-name-complex="Times New Roman" style:use-window-font-color="true"/>
    </style:style>
    <style:style style:name="T51" style:parent-style-name="預設段落字型" style:family="text">
      <style:text-properties style:font-name-complex="Times New Roman" fo:color="#FF0000"/>
    </style:style>
    <style:style style:name="T52" style:parent-style-name="預設段落字型" style:family="text">
      <style:text-properties style:font-name-complex="Times New Roman" style:use-window-font-color="true"/>
    </style:style>
    <style:style style:name="T53" style:parent-style-name="預設段落字型" style:family="text">
      <style:text-properties style:font-name-complex="Times New Roman" fo:color="#FF0000"/>
    </style:style>
    <style:style style:name="T54" style:parent-style-name="預設段落字型" style:family="text">
      <style:text-properties style:font-name-complex="Times New Roman" style:use-window-font-color="true"/>
    </style:style>
    <style:style style:name="T55" style:parent-style-name="預設段落字型" style:family="text">
      <style:text-properties style:font-name-complex="Times New Roman" style:use-window-font-color="true"/>
    </style:style>
    <style:style style:name="T56" style:parent-style-name="預設段落字型" style:family="text">
      <style:text-properties style:font-name-complex="Times New Roman" fo:color="#FF0000"/>
    </style:style>
    <style:style style:name="T57" style:parent-style-name="預設段落字型" style:family="text">
      <style:text-properties style:font-name-complex="Times New Roman" style:use-window-font-color="true"/>
    </style:style>
    <style:style style:name="P58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59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60" style:parent-style-name="Default" style:family="paragraph">
      <style:paragraph-properties fo:line-height="0.2777in" fo:text-indent="0.6666in"/>
    </style:style>
    <style:style style:name="T61" style:parent-style-name="預設段落字型" style:family="text">
      <style:text-properties style:font-name-complex="Times New Roman" style:use-window-font-color="true"/>
    </style:style>
    <style:style style:name="T62" style:parent-style-name="預設段落字型" style:family="text">
      <style:text-properties style:font-name-complex="Times New Roman" fo:color="#FF0000"/>
    </style:style>
    <style:style style:name="P63" style:parent-style-name="Default" style:family="paragraph">
      <style:paragraph-properties fo:line-height="0.2777in" fo:text-indent="0.6666in"/>
      <style:text-properties style:font-name-complex="Times New Roman" style:use-window-font-color="true"/>
    </style:style>
    <style:style style:name="P64" style:parent-style-name="Default" style:family="paragraph">
      <style:paragraph-properties fo:line-height="0.2777in" fo:margin-left="1.1666in" fo:text-indent="-0.8333in">
        <style:tab-stops/>
      </style:paragraph-properties>
      <style:text-properties style:font-name-complex="Times New Roman" style:use-window-font-color="true"/>
    </style:style>
    <style:style style:name="P65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66" style:parent-style-name="Default" style:list-style-name="LFO1" style:family="paragraph">
      <style:paragraph-properties fo:line-height="0.2777in"/>
    </style:style>
    <style:style style:name="T67" style:parent-style-name="預設段落字型" style:family="text">
      <style:text-properties style:font-name-complex="Times New Roman" style:use-window-font-color="true"/>
    </style:style>
    <style:style style:name="T68" style:parent-style-name="預設段落字型" style:family="text">
      <style:text-properties style:font-name-complex="Times New Roman" fo:color="#FF0000"/>
    </style:style>
    <style:style style:name="T69" style:parent-style-name="預設段落字型" style:family="text">
      <style:text-properties style:font-name-complex="Times New Roman" style:use-window-font-color="true"/>
    </style:style>
    <style:style style:name="P70" style:parent-style-name="Default" style:family="paragraph">
      <style:paragraph-properties fo:text-align="justify" fo:line-height="0.2777in" fo:margin-left="0.6666in">
        <style:tab-stops/>
      </style:paragraph-properties>
      <style:text-properties style:font-name-complex="Times New Roman" style:use-window-font-color="true"/>
    </style:style>
    <style:style style:name="P71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72" style:parent-style-name="Default" style:family="paragraph">
      <style:paragraph-properties fo:line-height="0.2777in" fo:margin-left="0.6666in" fo:text-indent="-0.3333in">
        <style:tab-stops/>
      </style:paragraph-properties>
    </style:style>
    <style:style style:name="T73" style:parent-style-name="預設段落字型" style:family="text">
      <style:text-properties style:font-name-complex="Times New Roman" style:use-window-font-color="true"/>
    </style:style>
    <style:style style:name="T74" style:parent-style-name="預設段落字型" style:family="text">
      <style:text-properties style:font-name-complex="Times New Roman" fo:color="#FF0000"/>
    </style:style>
    <style:style style:name="T75" style:parent-style-name="預設段落字型" style:family="text">
      <style:text-properties style:font-name-complex="Times New Roman" style:use-window-font-color="true"/>
    </style:style>
    <style:style style:name="P76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77" style:parent-style-name="Default" style:list-style-name="LFO1" style:family="paragraph">
      <style:paragraph-properties fo:line-height="0.2777in" fo:margin-left="0.6895in" fo:text-indent="0in">
        <style:tab-stops/>
      </style:paragraph-properties>
      <style:text-properties style:font-name-complex="Times New Roman" style:use-window-font-color="true"/>
    </style:style>
    <style:style style:name="P78" style:parent-style-name="Default" style:list-style-name="LFO1" style:family="paragraph">
      <style:paragraph-properties fo:line-height="0.2777in" fo:margin-left="0.6895in" fo:text-indent="0in">
        <style:tab-stops/>
      </style:paragraph-properties>
      <style:text-properties style:font-name-complex="Times New Roman" style:use-window-font-color="true"/>
    </style:style>
    <style:style style:name="P79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80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81" style:parent-style-name="Default" style:family="paragraph">
      <style:paragraph-properties fo:line-height="0.2777in" fo:margin-left="0.6666in" fo:text-indent="-0.3333in">
        <style:tab-stops/>
      </style:paragraph-properties>
    </style:style>
    <style:style style:name="T82" style:parent-style-name="預設段落字型" style:family="text">
      <style:text-properties style:font-name-complex="Times New Roman" style:use-window-font-color="true"/>
    </style:style>
    <style:style style:name="T83" style:parent-style-name="預設段落字型" style:family="text">
      <style:text-properties style:font-name-complex="Times New Roman" fo:color="#FF0000"/>
    </style:style>
    <style:style style:name="T84" style:parent-style-name="預設段落字型" style:family="text">
      <style:text-properties style:font-name-complex="Times New Roman" style:use-window-font-color="true"/>
    </style:style>
    <style:style style:name="T85" style:parent-style-name="預設段落字型" style:family="text">
      <style:text-properties style:font-name-complex="Times New Roman" fo:color="#FF0000"/>
    </style:style>
    <style:style style:name="T86" style:parent-style-name="預設段落字型" style:family="text">
      <style:text-properties style:font-name-complex="Times New Roman" style:use-window-font-color="true"/>
    </style:style>
    <style:style style:name="T87" style:parent-style-name="預設段落字型" style:family="text">
      <style:text-properties style:font-name-complex="Times New Roman" fo:color="#FF0000"/>
    </style:style>
    <style:style style:name="T88" style:parent-style-name="預設段落字型" style:family="text">
      <style:text-properties style:font-name="新細明體" style:font-name-asian="新細明體" style:font-name-complex="Times New Roman" fo:color="#FF0000"/>
    </style:style>
    <style:style style:name="P89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90" style:parent-style-name="預設段落字型" style:family="text">
      <style:text-properties style:font-name="Times New Roman" style:font-name-complex="Times New Roman" style:use-window-font-color="true"/>
    </style:style>
    <style:style style:name="T91" style:parent-style-name="預設段落字型" style:family="text">
      <style:text-properties style:font-name="Times New Roman" style:font-name-complex="Times New Roman" style:use-window-font-color="true"/>
    </style:style>
    <style:style style:name="T92" style:parent-style-name="預設段落字型" style:family="text">
      <style:text-properties style:font-name="Times New Roman" style:font-name-complex="Times New Roman" style:use-window-font-color="true"/>
    </style:style>
    <style:style style:name="T93" style:parent-style-name="預設段落字型" style:family="text">
      <style:text-properties style:font-name="Times New Roman" style:font-name-complex="Times New Roman"/>
    </style:style>
    <style:style style:name="T94" style:parent-style-name="預設段落字型" style:family="text">
      <style:text-properties style:font-name="Times New Roman" style:font-name-complex="Times New Roman"/>
    </style:style>
    <style:style style:name="T95" style:parent-style-name="預設段落字型" style:family="text">
      <style:text-properties style:font-name="Times New Roman" style:font-name-complex="Times New Roman"/>
    </style:style>
    <style:style style:name="T96" style:parent-style-name="預設段落字型" style:family="text">
      <style:text-properties style:font-name="Times New Roman" style:font-name-complex="Times New Roman"/>
    </style:style>
    <style:style style:name="T97" style:parent-style-name="預設段落字型" style:family="text">
      <style:text-properties style:font-name="Times New Roman" style:font-name-complex="Times New Roman"/>
    </style:style>
    <style:style style:name="T98" style:parent-style-name="預設段落字型" style:family="text">
      <style:text-properties style:font-name="Times New Roman" style:font-name-complex="Times New Roman"/>
    </style:style>
    <style:style style:name="T99" style:parent-style-name="預設段落字型" style:family="text">
      <style:text-properties style:font-name="Times New Roman" style:font-name-complex="Times New Roman"/>
    </style:style>
    <style:style style:name="T100" style:parent-style-name="預設段落字型" style:family="text">
      <style:text-properties style:font-name="Times New Roman" style:font-name-complex="Times New Roman"/>
    </style:style>
    <style:style style:name="T101" style:parent-style-name="預設段落字型" style:family="text">
      <style:text-properties style:font-name="Times New Roman" style:font-name-complex="Times New Roman"/>
    </style:style>
    <style:style style:name="T102" style:parent-style-name="預設段落字型" style:family="text">
      <style:text-properties style:font-name="Times New Roman" style:font-name-complex="Times New Roman"/>
    </style:style>
    <style:style style:name="T103" style:parent-style-name="預設段落字型" style:family="text">
      <style:text-properties style:font-name="Times New Roman" style:font-name-complex="Times New Roman"/>
    </style:style>
    <style:style style:name="T104" style:parent-style-name="預設段落字型" style:family="text">
      <style:text-properties style:font-name="Times New Roman" style:font-name-complex="Times New Roman"/>
    </style:style>
    <style:style style:name="T105" style:parent-style-name="預設段落字型" style:family="text">
      <style:text-properties style:font-name="Times New Roman" style:font-name-complex="Times New Roman"/>
    </style:style>
    <style:style style:name="T106" style:parent-style-name="預設段落字型" style:family="text">
      <style:text-properties style:font-name="Times New Roman" style:font-name-complex="Times New Roman"/>
    </style:style>
    <style:style style:name="T107" style:parent-style-name="預設段落字型" style:family="text">
      <style:text-properties style:font-name="Times New Roman" style:font-name-complex="Times New Roman"/>
    </style:style>
    <style:style style:name="T108" style:parent-style-name="預設段落字型" style:family="text">
      <style:text-properties style:font-name="Times New Roman" style:font-name-complex="Times New Roman"/>
    </style:style>
    <style:style style:name="T109" style:parent-style-name="預設段落字型" style:family="text">
      <style:text-properties style:font-name="Times New Roman" style:font-name-complex="Times New Roman"/>
    </style:style>
    <style:style style:name="T110" style:parent-style-name="預設段落字型" style:family="text">
      <style:text-properties style:font-name="Times New Roman" style:font-name-complex="Times New Roman" style:use-window-font-color="true"/>
    </style:style>
    <style:style style:name="P111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112" style:parent-style-name="預設段落字型" style:family="text">
      <style:text-properties style:font-name="Times New Roman" style:font-name-complex="Times New Roman"/>
    </style:style>
    <style:style style:name="T113" style:parent-style-name="預設段落字型" style:family="text">
      <style:text-properties style:font-name="Times New Roman" style:font-name-complex="Times New Roman"/>
    </style:style>
    <style:style style:name="P114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="Times New Roman" style:font-name-complex="Times New Roman"/>
    </style:style>
    <style:style style:name="P115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="Times New Roman" style:font-name-complex="Times New Roman"/>
    </style:style>
    <style:style style:name="P116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117" style:parent-style-name="Default" style:list-style-name="LFO2" style:family="paragraph">
      <style:paragraph-properties fo:line-height="0.2777in"/>
      <style:text-properties style:font-name-complex="Times New Roman" style:use-window-font-color="true"/>
    </style:style>
    <style:style style:name="P118" style:parent-style-name="Default" style:list-style-name="LFO2" style:family="paragraph">
      <style:paragraph-properties fo:line-height="0.2777in"/>
    </style:style>
    <style:style style:name="T119" style:parent-style-name="預設段落字型" style:family="text">
      <style:text-properties style:font-name-complex="Times New Roman" fo:color="#FF0000"/>
    </style:style>
    <style:style style:name="T120" style:parent-style-name="預設段落字型" style:family="text">
      <style:text-properties style:font-name="新細明體" style:font-name-asian="新細明體" style:font-name-complex="Times New Roman" fo:color="#FF0000"/>
    </style:style>
    <style:style style:name="P121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P122" style:parent-style-name="Default" style:family="paragraph">
      <style:paragraph-properties fo:line-height="0.2777in" fo:margin-left="0.9166in" fo:text-indent="-0.25in">
        <style:tab-stops/>
      </style:paragraph-properties>
    </style:style>
    <style:style style:name="T123" style:parent-style-name="預設段落字型" style:family="text">
      <style:text-properties style:font-name-complex="Times New Roman" style:use-window-font-color="true"/>
    </style:style>
    <style:style style:name="P124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25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26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27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28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29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0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1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2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3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4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5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6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7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8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39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0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1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2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3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4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5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6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7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8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49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50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51" style:parent-style-name="Default" style:family="paragraph">
      <style:paragraph-properties fo:line-height="0.2777in" fo:margin-left="0.9166in" fo:text-indent="-0.25in">
        <style:tab-stops/>
      </style:paragraph-properties>
      <style:text-properties style:font-name-complex="Times New Roman" style:use-window-font-color="true"/>
    </style:style>
    <style:style style:name="P152" style:parent-style-name="Default" style:family="paragraph">
      <style:paragraph-properties fo:line-height="0.2777in"/>
      <style:text-properties style:font-name-complex="Times New Roman" style:use-window-font-color="true"/>
    </style:style>
    <style:style style:name="P153" style:parent-style-name="Default" style:family="paragraph">
      <style:paragraph-properties fo:line-height="0.2777in" fo:margin-left="0.75in" fo:text-indent="-0.4166in">
        <style:tab-stops/>
      </style:paragraph-properties>
    </style:style>
    <style:style style:name="T154" style:parent-style-name="預設段落字型" style:family="text">
      <style:text-properties style:font-name-complex="Times New Roman" style:use-window-font-color="true"/>
    </style:style>
    <style:style style:name="T155" style:parent-style-name="預設段落字型" style:family="text">
      <style:text-properties style:font-name-complex="Times New Roman" fo:font-weight="bold" style:font-weight-asian="bold" fo:color="#FF0000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complex="Times New Roman" style:use-window-font-color="true"/>
    </style:style>
    <style:style style:name="T157" style:parent-style-name="預設段落字型" style:family="text">
      <style:text-properties style:font-name-complex="Times New Roman" fo:font-weight="bold" style:font-weight-asian="bold" fo:color="#FF0000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complex="Times New Roman" style:use-window-font-color="true"/>
    </style:style>
    <style:style style:name="T159" style:parent-style-name="預設段落字型" style:family="text">
      <style:text-properties style:font-name-complex="Times New Roman" style:use-window-font-color="true"/>
    </style:style>
    <style:style style:name="T160" style:parent-style-name="預設段落字型" style:family="text">
      <style:text-properties style:font-name-complex="Times New Roman" fo:color="#FF0000"/>
    </style:style>
    <style:style style:name="T161" style:parent-style-name="預設段落字型" style:family="text">
      <style:text-properties style:font-name="Times New Roman" style:font-name-complex="Times New Roman" fo:color="#FF0000"/>
    </style:style>
    <style:style style:name="T162" style:parent-style-name="預設段落字型" style:family="text">
      <style:text-properties style:font-name="Times New Roman" style:font-name-complex="Times New Roman" fo:color="#FF0000"/>
    </style:style>
    <style:style style:name="T163" style:parent-style-name="預設段落字型" style:family="text">
      <style:text-properties style:font-name="Times New Roman" style:font-name-complex="Times New Roman" fo:color="#FF0000"/>
    </style:style>
    <style:style style:name="T164" style:parent-style-name="預設段落字型" style:family="text">
      <style:text-properties style:font-name="Times New Roman" style:font-name-complex="Times New Roman" fo:color="#FF0000"/>
    </style:style>
    <style:style style:name="T165" style:parent-style-name="預設段落字型" style:family="text">
      <style:text-properties style:font-name="Times New Roman" style:font-name-complex="Times New Roman" fo:color="#FF0000"/>
    </style:style>
    <style:style style:name="P166" style:parent-style-name="Default" style:family="paragraph">
      <style:paragraph-properties fo:line-height="0.2777in" fo:margin-left="0.75in" fo:text-indent="-0.4166in">
        <style:tab-stops/>
      </style:paragraph-properties>
    </style:style>
    <style:style style:name="T167" style:parent-style-name="預設段落字型" style:family="text">
      <style:text-properties style:font-name-complex="Times New Roman" style:use-window-font-color="true"/>
    </style:style>
    <style:style style:name="T168" style:parent-style-name="預設段落字型" style:family="text">
      <style:text-properties style:font-name-complex="Times New Roman" fo:color="#FF0000"/>
    </style:style>
    <style:style style:name="T169" style:parent-style-name="預設段落字型" style:family="text">
      <style:text-properties style:font-name-complex="Times New Roman" style:use-window-font-color="true"/>
    </style:style>
    <style:style style:name="P170" style:parent-style-name="Default" style:family="paragraph">
      <style:paragraph-properties fo:line-height="0.2777in"/>
    </style:style>
    <style:style style:name="T171" style:parent-style-name="預設段落字型" style:family="text">
      <style:text-properties style:font-name-complex="Times New Roman" style:use-window-font-color="true"/>
    </style:style>
    <style:style style:name="T172" style:parent-style-name="預設段落字型" style:family="text">
      <style:text-properties style:font-name="新細明體" style:font-name-asian="新細明體" style:font-name-complex="新細明體" style:use-window-font-color="true"/>
    </style:style>
    <style:style style:name="T173" style:parent-style-name="預設段落字型" style:family="text">
      <style:text-properties style:use-window-font-color="true"/>
    </style:style>
    <style:style style:name="P174" style:parent-style-name="Default" style:family="paragraph">
      <style:paragraph-properties fo:line-height="0.2777in"/>
    </style:style>
    <style:style style:name="T175" style:parent-style-name="預設段落字型" style:family="text">
      <style:text-properties style:use-window-font-color="true"/>
    </style:style>
    <style:style style:name="T176" style:parent-style-name="預設段落字型" style:family="text">
      <style:text-properties style:font-name="新細明體" style:font-name-asian="新細明體" style:font-name-complex="新細明體" style:use-window-font-color="true"/>
    </style:style>
    <style:style style:name="T177" style:parent-style-name="預設段落字型" style:family="text">
      <style:text-properties style:use-window-font-color="true"/>
    </style:style>
    <style:style style:name="P178" style:parent-style-name="Default" style:family="paragraph">
      <style:paragraph-properties fo:line-height="0.2777in"/>
    </style:style>
    <style:style style:name="T179" style:parent-style-name="預設段落字型" style:family="text">
      <style:text-properties style:use-window-font-color="true"/>
    </style:style>
    <style:style style:name="T180" style:parent-style-name="預設段落字型" style:family="text">
      <style:text-properties style:font-name-complex="Times New Roman" fo:color="#FF0000"/>
    </style:style>
    <style:style style:name="T181" style:parent-style-name="預設段落字型" style:family="text">
      <style:text-properties style:use-window-font-color="true"/>
    </style:style>
    <style:style style:name="T182" style:parent-style-name="預設段落字型" style:family="text">
      <style:text-properties style:font-name="新細明體" style:font-name-asian="新細明體" style:font-name-complex="新細明體" style:use-window-font-color="true"/>
    </style:style>
    <style:style style:name="P183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184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85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86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87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88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89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90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91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92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93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94" style:parent-style-name="Default" style:family="paragraph">
      <style:paragraph-properties fo:line-height="0.2777in" fo:margin-left="0.75in" fo:text-indent="-0.4166in">
        <style:tab-stops/>
      </style:paragraph-properties>
      <style:text-properties style:font-name-complex="Times New Roman" style:use-window-font-color="true"/>
    </style:style>
    <style:style style:name="P195" style:parent-style-name="Default" style:family="paragraph">
      <style:paragraph-properties fo:line-height="0.2777in" fo:margin-left="0.75in" fo:text-indent="-0.4166in">
        <style:tab-stops/>
      </style:paragraph-properties>
      <style:text-properties style:font-name-complex="Times New Roman" style:use-window-font-color="true"/>
    </style:style>
    <style:style style:name="P196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-complex="Times New Roman" style:use-window-font-color="true"/>
    </style:style>
    <style:style style:name="P197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198" style:parent-style-name="Default" style:family="paragraph">
      <style:paragraph-properties fo:line-height="0.2777in" fo:margin-left="1.5in" fo:text-indent="-0.8333in">
        <style:tab-stops/>
      </style:paragraph-properties>
      <style:text-properties style:font-name-complex="Times New Roman" style:use-window-font-color="true"/>
    </style:style>
    <style:style style:name="P199" style:parent-style-name="Default" style:family="paragraph">
      <style:paragraph-properties fo:line-height="0.2777in" fo:text-indent="0.6666in"/>
      <style:text-properties style:font-name-complex="Times New Roman" style:use-window-font-color="true"/>
    </style:style>
    <style:style style:name="P200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201" style:parent-style-name="Default" style:family="paragraph">
      <style:paragraph-properties fo:line-height="0.2777in" fo:margin-left="0.8333in" fo:text-indent="-0.1666in">
        <style:tab-stops/>
      </style:paragraph-properties>
    </style:style>
    <style:style style:name="T202" style:parent-style-name="預設段落字型" style:family="text">
      <style:text-properties style:font-name-complex="Times New Roman" style:use-window-font-color="true"/>
    </style:style>
    <style:style style:name="T203" style:parent-style-name="預設段落字型" style:family="text">
      <style:text-properties style:font-name-complex="Times New Roman" fo:color="#FF0000"/>
    </style:style>
    <style:style style:name="T204" style:parent-style-name="預設段落字型" style:family="text">
      <style:text-properties style:font-name-complex="Times New Roman" style:use-window-font-color="true"/>
    </style:style>
    <style:style style:name="T205" style:parent-style-name="預設段落字型" style:family="text">
      <style:text-properties style:font-name-complex="Times New Roman" fo:color="#FF0000"/>
    </style:style>
    <style:style style:name="T206" style:parent-style-name="預設段落字型" style:family="text">
      <style:text-properties style:font-name-complex="Times New Roman" style:use-window-font-color="true"/>
    </style:style>
    <style:style style:name="P207" style:parent-style-name="Default" style:family="paragraph">
      <style:paragraph-properties fo:line-height="0.2777in" fo:text-indent="0.6666in"/>
      <style:text-properties style:font-name-complex="Times New Roman" style:use-window-font-color="true"/>
    </style:style>
    <style:style style:name="P208" style:parent-style-name="Default" style:family="paragraph">
      <style:paragraph-properties fo:line-height="0.2777in" fo:margin-left="0.8333in" fo:text-indent="-0.1666in">
        <style:tab-stops/>
      </style:paragraph-properties>
      <style:text-properties style:font-name-complex="Times New Roman" style:use-window-font-color="true"/>
    </style:style>
    <style:style style:name="P209" style:parent-style-name="Default" style:family="paragraph">
      <style:paragraph-properties fo:line-height="0.2777in" fo:text-indent="0.3333in"/>
      <style:text-properties style:font-name-complex="Times New Roman" style:use-window-font-color="true"/>
    </style:style>
    <style:style style:name="P210" style:parent-style-name="Default" style:family="paragraph">
      <style:paragraph-properties fo:line-height="0.2777in"/>
    </style:style>
    <style:style style:name="T211" style:parent-style-name="預設段落字型" style:family="text">
      <style:text-properties style:font-name-complex="Times New Roman" style:use-window-font-color="true"/>
    </style:style>
    <style:style style:name="T212" style:parent-style-name="預設段落字型" style:family="text">
      <style:text-properties style:font-name="新細明體" style:font-name-asian="新細明體" style:font-name-complex="新細明體" style:use-window-font-color="true" fo:font-size="9pt" style:font-size-asian="9pt" style:font-size-complex="9pt"/>
    </style:style>
    <style:style style:name="P213" style:parent-style-name="Default" style:family="paragraph">
      <style:paragraph-properties fo:line-height="0.2777in" fo:margin-left="0.4923in" fo:text-indent="-0.4923in">
        <style:tab-stops/>
      </style:paragraph-properties>
    </style:style>
    <style:style style:name="T214" style:parent-style-name="預設段落字型" style:family="text">
      <style:text-properties style:font-name-complex="新細明體" fo:font-weight="bold" style:font-weight-asian="bold" fo:color="#FF0000"/>
    </style:style>
    <style:style style:name="P215" style:parent-style-name="本文" style:family="paragraph">
      <style:paragraph-properties fo:break-before="page" style:snap-to-layout-grid="false" fo:text-align="center" style:line-height-at-least="0.2222in"/>
    </style:style>
    <style:style style:name="P216" style:parent-style-name="本文" style:family="paragraph">
      <style:text-properties style:font-name="標楷體" style:font-name-asian="標楷體"/>
    </style:style>
    <style:style style:name="P217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P218" style:parent-style-name="本文" style:family="paragraph">
      <style:paragraph-properties style:snap-to-layout-grid="false" fo:text-align="justify" style:line-height-at-least="0.2222in" fo:text-indent="0.1111in"/>
      <style:text-properties style:font-name="標楷體" style:font-name-asian="標楷體" fo:font-size="16pt" style:font-size-asian="16pt" style:font-size-complex="16pt"/>
    </style:style>
    <style:style style:name="P219" style:parent-style-name="本文" style:family="paragraph">
      <style:paragraph-properties style:snap-to-layout-grid="false" fo:text-align="justify" style:line-height-at-least="0.2222in" fo:text-indent="0.1111in"/>
    </style:style>
    <style:style style:name="T2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1" style:parent-style-name="預設段落字型" style:family="text">
      <style:text-properties style:font-name="標楷體" style:font-name-asian="標楷體" style:font-weight-complex="bold" style:font-size-complex="16pt"/>
    </style:style>
    <style:style style:name="P222" style:parent-style-name="本文" style:family="paragraph">
      <style:paragraph-properties style:snap-to-layout-grid="false" fo:text-align="justify" style:line-height-at-least="0.2222in" fo:text-indent="0.0833in"/>
    </style:style>
    <style:style style:name="T223" style:parent-style-name="預設段落字型" style:family="text">
      <style:text-properties style:font-name="標楷體" style:font-name-asian="標楷體" style:font-weight-complex="bold" style:font-size-complex="16pt"/>
    </style:style>
    <style:style style:name="P224" style:parent-style-name="本文" style:family="paragraph">
      <style:paragraph-properties style:snap-to-layout-grid="false" fo:text-align="justify" style:line-height-at-least="0.2222in" fo:text-indent="0.1111in"/>
    </style:style>
    <style:style style:name="T2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26" style:parent-style-name="本文" style:family="paragraph">
      <style:paragraph-properties style:snap-to-layout-grid="false" fo:text-align="justify" style:line-height-at-least="0.2222in" fo:text-indent="0.1111in"/>
    </style:style>
    <style:style style:name="T2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229" style:family="table-column">
      <style:table-column-properties style:column-width="0.759in"/>
    </style:style>
    <style:style style:name="TableColumn230" style:family="table-column">
      <style:table-column-properties style:column-width="1.5805in"/>
    </style:style>
    <style:style style:name="TableColumn231" style:family="table-column">
      <style:table-column-properties style:column-width="0.6923in"/>
    </style:style>
    <style:style style:name="TableColumn232" style:family="table-column">
      <style:table-column-properties style:column-width="1.2451in"/>
    </style:style>
    <style:style style:name="TableColumn233" style:family="table-column">
      <style:table-column-properties style:column-width="1.5215in"/>
    </style:style>
    <style:style style:name="TableColumn234" style:family="table-column">
      <style:table-column-properties style:column-width="0.9333in"/>
    </style:style>
    <style:style style:name="Table228" style:family="table">
      <style:table-properties style:width="6.7319in" style:rel-width="100%" fo:margin-left="0in" table:align="center"/>
    </style:style>
    <style:style style:name="TableRow235" style:family="table-row">
      <style:table-row-properties style:min-row-height="0.3937in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48" style:family="table-row">
      <style:table-row-properties style:min-row-height="0.3937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本文" style:family="paragraph">
      <style:paragraph-properties fo:text-align="center"/>
      <style:text-properties style:font-size-complex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本文" style:family="paragraph">
      <style:paragraph-properties fo:text-align="center"/>
      <style:text-properties style:font-name="標楷體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61" style:family="table-row">
      <style:table-row-properties style:min-row-height="0.3937in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本文" style:family="paragraph">
      <style:paragraph-properties fo:text-align="center"/>
      <style:text-properties style:font-size-complex="14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本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74" style:family="table-row">
      <style:table-row-properties style:min-row-height="0.3937in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本文" style:family="paragraph">
      <style:paragraph-properties fo:text-align="center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本文" style:family="paragraph">
      <style:paragraph-properties fo:text-align="center"/>
      <style:text-properties style:font-name="標楷體" fo:font-weight="bold" style:font-weight-asian="bold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287" style:family="table-row">
      <style:table-row-properties style:min-row-height="0.3937in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本文" style:family="paragraph">
      <style:paragraph-properties fo:text-align="center" fo:line-height="0.3472in"/>
      <style:text-properties style:font-name="標楷體" fo:font-weight="bold" style:font-weight-asian="bold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本文" style:family="paragraph">
      <style:paragraph-properties fo:text-align="center" fo:line-height="0.3472in"/>
      <style:text-properties style:font-name="標楷體" fo:font-weight="bold" style:font-weight-asian="bold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0" style:family="table-row">
      <style:table-row-properties style:min-row-height="0.3937in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weight="bold" style:font-weight-asian="bold" fo:font-size="18pt" style:font-size-asian="18pt" style:font-size-complex="18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本文" style:family="paragraph">
      <style:paragraph-properties fo:widows="2" fo:orphans="2" style:text-autospace="none" fo:text-align="center" style:vertical-align="bottom" fo:line-height="0.3472in"/>
      <style:text-properties style:font-size-complex="14pt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13" style:family="table-row">
      <style:table-row-properties style:min-row-height="0.3937in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weight="bold" style:font-weight-asian="bold" fo:font-size="18pt" style:font-size-asian="18pt" style:font-size-complex="18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本文" style:family="paragraph">
      <style:paragraph-properties fo:widows="2" fo:orphans="2" style:text-autospace="none" fo:text-align="center" style:vertical-align="bottom" fo:line-height="0.3472in"/>
      <style:text-properties style:font-size-complex="14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26" style:family="table-row">
      <style:table-row-properties style:min-row-height="0.3937in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weight="bold" style:font-weight-asian="bold" fo:font-size="18pt" style:font-size-asian="18pt" style:font-size-complex="18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本文" style:family="paragraph">
      <style:paragraph-properties fo:widows="2" fo:orphans="2" style:text-autospace="none" fo:text-align="center" style:vertical-align="bottom" fo:line-height="0.3472in"/>
      <style:text-properties style:font-size-complex="14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39" style:family="table-row">
      <style:table-row-properties style:min-row-height="0.3937in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本文" style:family="paragraph">
      <style:paragraph-properties fo:text-align="center" fo:line-height="0.3472in"/>
      <style:text-properties style:font-name="標楷體" fo:font-weight="bold" style:font-weight-asian="bold" fo:font-size="18pt" style:font-size-asian="18pt" style:font-size-complex="18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52" style:family="table-row">
      <style:table-row-properties style:min-row-height="0.3937in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65" style:family="table-row">
      <style:table-row-properties style:min-row-height="0.3937in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weight="bold" style:font-weight-asian="bold" fo:font-size="18pt" style:font-size-asian="18pt" style:font-size-complex="18pt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writing-mode="lr-tb" fo:padding-top="0in" fo:padding-left="0.0194in" fo:padding-bottom="0in" fo:padding-right="0.0194in"/>
    </style:style>
    <style:style style:name="P373" style:parent-style-name="本文" style:family="paragraph">
      <style:paragraph-properties fo:widows="2" fo:orphans="2" style:text-autospace="none" fo:text-align="center" style:vertical-align="bottom" fo:line-height="0.3472in"/>
      <style:text-properties style:font-size-complex="14pt"/>
    </style:style>
    <style:style style:name="TableCell374" style:family="table-cell">
      <style:table-cell-properties fo:border="0.0069in solid #000000" style:writing-mode="lr-tb" fo:padding-top="0in" fo:padding-left="0.0194in" fo:padding-bottom="0in" fo:padding-right="0.0194in"/>
    </style:style>
    <style:style style:name="P375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style:font-size-complex="14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78" style:family="table-row">
      <style:table-row-properties style:min-row-height="0.3937in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本文" style:family="paragraph">
      <style:paragraph-properties fo:text-align="center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本文" style:family="paragraph">
      <style:paragraph-properties fo:text-align="center"/>
      <style:text-properties style:font-name="標楷體" fo:font-weight="bold" style:font-weight-asian="bold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91" style:family="table-row">
      <style:table-row-properties style:min-row-height="0.3937in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本文" style:family="paragraph">
      <style:paragraph-properties fo:text-align="center"/>
      <style:text-properties style:font-size-complex="14pt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本文" style:family="paragraph">
      <style:paragraph-properties fo:text-align="center" fo:line-height="0.3472in"/>
      <style:text-properties style:font-name="標楷體" fo:font-weight="bold" style:font-weight-asian="bold" style:font-size-complex="14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04" style:family="table-row">
      <style:table-row-properties style:min-row-height="0.3937in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本文" style:family="paragraph">
      <style:paragraph-properties fo:text-align="center" fo:line-height="0.3472in"/>
      <style:text-properties style:font-name="標楷體" fo:font-weight="bold" style:font-weight-asian="bold" fo:font-size="18pt" style:font-size-asian="18pt" style:font-size-complex="18pt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fo:padding-top="0in" fo:padding-left="0.0194in" fo:padding-bottom="0in" fo:padding-right="0.0194in"/>
    </style:style>
    <style:style style:name="P412" style:parent-style-name="本文" style:family="paragraph">
      <style:paragraph-properties fo:text-align="center"/>
      <style:text-properties style:font-size-complex="14pt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本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17" style:family="table-row">
      <style:table-row-properties style:min-row-height="0.3937in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fo:padding-top="0in" fo:padding-left="0.0194in" fo:padding-bottom="0in" fo:padding-right="0.0194in"/>
    </style:style>
    <style:style style:name="P421" style:parent-style-name="本文" style:family="paragraph">
      <style:paragraph-properties fo:text-align="center" fo:line-height="0.3472in"/>
      <style:text-properties style:font-name="標楷體" fo:font-weight="bold" style:font-weight-asian="bold" fo:font-size="18pt" style:font-size-asian="18pt" style:font-size-complex="18pt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fo:padding-top="0in" fo:padding-left="0.0194in" fo:padding-bottom="0in" fo:padding-right="0.0194in"/>
    </style:style>
    <style:style style:name="P425" style:parent-style-name="本文" style:family="paragraph">
      <style:paragraph-properties fo:text-align="center" fo:line-height="0.3472in"/>
      <style:text-properties style:font-name="標楷體" fo:font-weight="bold" style:font-weight-asian="bold" style:font-size-complex="14pt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本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30" style:family="table-row">
      <style:table-row-properties style:min-row-height="0.3937in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本文" style:family="paragraph">
      <style:paragraph-properties fo:text-align="center" fo:line-height="0.3472in"/>
      <style:text-properties style:font-name="標楷體" fo:font-weight="bold" style:font-weight-asian="bold" style:font-size-complex="14pt"/>
    </style:style>
    <style:style style:name="TableCell4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40" style:parent-style-name="本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43" style:family="table-row">
      <style:table-row-properties style:min-row-height="0.3937in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56" style:family="table-row">
      <style:table-row-properties style:min-row-height="0.3937in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fo:padding-top="0in" fo:padding-left="0.0194in" fo:padding-bottom="0in" fo:padding-right="0.0194in"/>
    </style:style>
    <style:style style:name="P460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3937in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fo:padding-top="0in" fo:padding-left="0.0194in" fo:padding-bottom="0in" fo:padding-right="0.0194in"/>
    </style:style>
    <style:style style:name="P473" style:parent-style-name="本文" style:family="paragraph">
      <style:paragraph-properties fo:widows="2" fo:orphans="2" style:text-autospace="none" fo:text-align="center" style:vertical-align="bottom" fo:line-height="0.3472in"/>
      <style:text-properties style:font-name="標楷體" fo:font-size="18pt" style:font-size-asian="18pt" style:font-size-complex="18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本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-asian="標楷體" fo:font-size="16pt" style:font-size-asian="16pt" style:font-size-complex="10pt"/>
    </style:style>
    <style:style style:name="T483" style:parent-style-name="預設段落字型" style:family="text">
      <style:text-properties style:font-name-asian="標楷體" fo:font-size="16pt" style:font-size-asian="16pt" style:font-size-complex="10pt"/>
    </style:style>
    <style:style style:name="T484" style:parent-style-name="預設段落字型" style:family="text">
      <style:text-properties style:font-name-asian="標楷體" fo:font-size="16pt" style:font-size-asian="16pt" style:font-size-complex="10pt"/>
    </style:style>
    <style:style style:name="P485" style:parent-style-name="Default" style:family="paragraph">
      <style:paragraph-properties fo:break-before="page" fo:text-align="center">
        <style:tab-stops>
          <style:tab-stop style:type="center" style:position="3.3465in"/>
        </style:tab-stops>
      </style:paragraph-properties>
    </style:style>
    <style:style style:name="P486" style:parent-style-name="本文" style:family="paragraph">
      <style:text-properties style:font-name="標楷體" style:font-name-asian="標楷體"/>
    </style:style>
    <style:style style:name="T487" style:parent-style-name="預設段落字型" style:family="text">
      <style:text-properties style:font-name-complex="Times New Roman" style:use-window-font-color="true" fo:font-size="16pt" style:font-size-asian="16pt" style:font-size-complex="16pt"/>
    </style:style>
    <style:style style:name="P488" style:parent-style-name="Default" style:family="paragraph">
      <style:paragraph-properties fo:line-height="0.2777in"/>
    </style:style>
    <style:style style:name="T489" style:parent-style-name="預設段落字型" style:family="text">
      <style:text-properties style:font-name-complex="Times New Roman" style:use-window-font-color="true" fo:font-size="11.5pt" style:font-size-asian="11.5pt" style:font-size-complex="11.5pt"/>
    </style:style>
    <style:style style:name="T490" style:parent-style-name="預設段落字型" style:family="text">
      <style:text-properties style:font-name-complex="Times New Roman" style:use-window-font-color="true"/>
    </style:style>
    <style:style style:name="P491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</style:style>
    <style:style style:name="T492" style:parent-style-name="預設段落字型" style:family="text">
      <style:text-properties style:font-name-complex="Times New Roman" style:use-window-font-color="true"/>
    </style:style>
    <style:style style:name="T493" style:parent-style-name="預設段落字型" style:family="text">
      <style:text-properties style:font-name="Times New Roman" style:font-name-complex="Times New Roman" style:use-window-font-color="true"/>
    </style:style>
    <style:style style:name="T494" style:parent-style-name="預設段落字型" style:family="text">
      <style:text-properties style:use-window-font-color="true"/>
    </style:style>
    <style:style style:name="P495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</style:style>
    <style:style style:name="T496" style:parent-style-name="預設段落字型" style:family="text">
      <style:text-properties style:use-window-font-color="true"/>
    </style:style>
    <style:style style:name="T497" style:parent-style-name="預設段落字型" style:family="text">
      <style:text-properties style:font-name="Times New Roman" style:font-name-complex="Times New Roman" style:use-window-font-color="true"/>
    </style:style>
    <style:style style:name="T498" style:parent-style-name="預設段落字型" style:family="text">
      <style:text-properties style:use-window-font-color="true"/>
    </style:style>
    <style:style style:name="T499" style:parent-style-name="預設段落字型" style:family="text">
      <style:text-properties style:font-name="Times New Roman" style:font-name-complex="Times New Roman" style:use-window-font-color="true"/>
    </style:style>
    <style:style style:name="T500" style:parent-style-name="預設段落字型" style:family="text">
      <style:text-properties style:use-window-font-color="true"/>
    </style:style>
    <style:style style:name="T501" style:parent-style-name="預設段落字型" style:family="text">
      <style:text-properties style:font-name="Times New Roman" style:font-name-complex="Times New Roman" style:use-window-font-color="true"/>
    </style:style>
    <style:style style:name="T502" style:parent-style-name="預設段落字型" style:family="text">
      <style:text-properties style:use-window-font-color="true"/>
    </style:style>
    <style:style style:name="T503" style:parent-style-name="預設段落字型" style:family="text">
      <style:text-properties style:font-name="Times New Roman" style:font-name-complex="Times New Roman" style:use-window-font-color="true"/>
    </style:style>
    <style:style style:name="T504" style:parent-style-name="預設段落字型" style:family="text">
      <style:text-properties style:use-window-font-color="true"/>
    </style:style>
    <style:style style:name="P505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06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</style:style>
    <style:style style:name="T507" style:parent-style-name="預設段落字型" style:family="text">
      <style:text-properties style:use-window-font-color="true"/>
    </style:style>
    <style:style style:name="T508" style:parent-style-name="預設段落字型" style:family="text">
      <style:text-properties style:font-name="Times New Roman" style:font-name-complex="Times New Roman" style:use-window-font-color="true"/>
    </style:style>
    <style:style style:name="T509" style:parent-style-name="預設段落字型" style:family="text">
      <style:text-properties style:use-window-font-color="true"/>
    </style:style>
    <style:style style:name="T510" style:parent-style-name="預設段落字型" style:family="text">
      <style:text-properties style:font-name="Times New Roman" style:font-name-complex="Times New Roman" style:use-window-font-color="true"/>
    </style:style>
    <style:style style:name="T511" style:parent-style-name="預設段落字型" style:family="text">
      <style:text-properties style:use-window-font-color="true"/>
    </style:style>
    <style:style style:name="P512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13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14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15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16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17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18" style:parent-style-name="Default" style:list-style-name="LFO3" style:family="paragraph">
      <style:paragraph-properties fo:line-height="0.2777in">
        <style:tab-stops>
          <style:tab-stop style:type="left" style:position="-0.5875in"/>
        </style:tab-stops>
      </style:paragraph-properties>
      <style:text-properties style:use-window-font-color="true"/>
    </style:style>
    <style:style style:name="P519" style:parent-style-name="Default" style:family="paragraph">
      <style:paragraph-properties fo:line-height="0.2777in"/>
      <style:text-properties style:use-window-font-color="true"/>
    </style:style>
    <style:style style:name="P520" style:parent-style-name="Default" style:family="paragraph">
      <style:paragraph-properties fo:line-height="0.2777in"/>
      <style:text-properties style:use-window-font-color="true"/>
    </style:style>
    <style:style style:name="P521" style:parent-style-name="Default" style:family="paragraph">
      <style:paragraph-properties fo:line-height="0.2777in"/>
    </style:style>
    <style:style style:name="T522" style:parent-style-name="預設段落字型" style:family="text">
      <style:text-properties style:use-window-font-color="true"/>
    </style:style>
    <style:style style:name="T523" style:parent-style-name="預設段落字型" style:family="text">
      <style:text-properties style:font-name="Times New Roman" style:font-name-complex="Times New Roman" style:use-window-font-color="true"/>
    </style:style>
    <style:style style:name="T524" style:parent-style-name="預設段落字型" style:family="text">
      <style:text-properties style:use-window-font-color="true"/>
    </style:style>
    <style:style style:name="T525" style:parent-style-name="預設段落字型" style:family="text">
      <style:text-properties style:font-name="Times New Roman" style:font-name-complex="Times New Roman" style:use-window-font-color="true"/>
    </style:style>
    <style:style style:name="T526" style:parent-style-name="預設段落字型" style:family="text">
      <style:text-properties style:use-window-font-color="true"/>
    </style:style>
    <style:style style:name="T527" style:parent-style-name="預設段落字型" style:family="text">
      <style:text-properties style:font-name="Times New Roman" style:font-name-complex="Times New Roman" style:use-window-font-color="true"/>
    </style:style>
    <style:style style:name="T528" style:parent-style-name="預設段落字型" style:family="text">
      <style:text-properties style:use-window-font-color="true"/>
    </style:style>
    <style:style style:name="T529" style:parent-style-name="預設段落字型" style:family="text">
      <style:text-properties style:font-name="Times New Roman" style:font-name-complex="Times New Roman" style:use-window-font-color="true"/>
    </style:style>
    <style:style style:name="T530" style:parent-style-name="預設段落字型" style:family="text">
      <style:text-properties style:use-window-font-color="true"/>
    </style:style>
    <style:style style:name="T531" style:parent-style-name="預設段落字型" style:family="text">
      <style:text-properties style:font-name="Times New Roman" style:font-name-complex="Times New Roman" style:use-window-font-color="true"/>
    </style:style>
    <style:style style:name="T532" style:parent-style-name="預設段落字型" style:family="text">
      <style:text-properties style:use-window-font-color="true"/>
    </style:style>
    <style:style style:name="T533" style:parent-style-name="預設段落字型" style:family="text">
      <style:text-properties style:font-name="Times New Roman" style:font-name-complex="Times New Roman" style:use-window-font-color="true"/>
    </style:style>
    <style:style style:name="P534" style:parent-style-name="本文" style:family="paragraph">
      <style:paragraph-properties fo:line-height="0.2777in"/>
    </style:style>
    <style:style style:name="T535" style:parent-style-name="預設段落字型" style:family="text">
      <style:text-properties style:font-name="標楷體" style:font-name-asian="標楷體" style:font-size-complex="12pt"/>
    </style:style>
    <style:style style:name="P536" style:parent-style-name="本文" style:family="paragraph">
      <style:paragraph-properties fo:widows="2" fo:orphans="2" fo:break-before="page"/>
    </style:style>
    <style:style style:name="P537" style:parent-style-name="本文" style:family="paragraph">
      <style:text-properties style:font-name="標楷體" style:font-name-asian="標楷體"/>
    </style:style>
    <style:style style:name="P538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8pt" style:font-size-asian="18pt" style:font-size-complex="18pt"/>
    </style:style>
    <style:style style:name="P539" style:parent-style-name="本文" style:family="paragraph">
      <style:paragraph-properties style:snap-to-layout-grid="false" style:line-height-at-least="0.2222in"/>
      <style:text-properties style:font-name="標楷體" style:font-name-asian="標楷體" fo:font-size="16pt" style:font-size-asian="16pt" style:font-size-complex="16pt"/>
    </style:style>
    <style:style style:name="TableColumn541" style:family="table-column">
      <style:table-column-properties style:column-width="2.8312in"/>
    </style:style>
    <style:style style:name="TableColumn542" style:family="table-column">
      <style:table-column-properties style:column-width="2.3229in"/>
    </style:style>
    <style:style style:name="TableColumn543" style:family="table-column">
      <style:table-column-properties style:column-width="1.3006in"/>
    </style:style>
    <style:style style:name="Table540" style:family="table">
      <style:table-properties style:width="6.4548in" fo:margin-left="0.075in" table:align="left"/>
    </style:style>
    <style:style style:name="TableRow544" style:family="table-row">
      <style:table-row-properties style:min-row-height="0.6875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551" style:family="table-row">
      <style:table-row-properties style:min-row-height="0.7125in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558" style:family="table-row">
      <style:table-row-properties style:min-row-height="0.6875in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565" style:family="table-row">
      <style:table-row-properties style:min-row-height="0.7125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572" style:family="table-row">
      <style:table-row-properties style:min-row-height="0.6875in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579" style:family="table-row">
      <style:table-row-properties style:min-row-height="0.6875in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586" style:family="table-row">
      <style:table-row-properties style:min-row-height="0.7125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593" style:family="table-row">
      <style:table-row-properties style:min-row-height="0.7125in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600" style:family="table-row">
      <style:table-row-properties style:min-row-height="0.7125in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607" style:family="table-row">
      <style:table-row-properties style:min-row-height="0.7125in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614" style:family="table-row">
      <style:table-row-properties style:min-row-height="0.7125in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Row621" style:family="table-row">
      <style:table-row-properties style:min-row-height="0.7125in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本文" style:family="paragraph">
      <style:paragraph-properties style:snap-to-layout-grid="false" fo:text-align="center" style:line-height-at-least="0.2222in"/>
      <style:text-properties style:font-name="標楷體" style:font-name-asian="標楷體" fo:font-size="16pt" style:font-size-asian="16pt" style:font-size-complex="16pt"/>
    </style:style>
    <style:style style:name="P628" style:parent-style-name="本文" style:family="paragraph">
      <style:paragraph-properties fo:widows="2" fo:orphans="2" fo:text-align="center"/>
      <style:text-properties fo:hyphenate="false"/>
    </style:style>
    <style:style style:name="T629" style:parent-style-name="預設段落字型" style:family="text">
      <style:text-properties style:font-name="標楷體" style:font-name-asian="標楷體" fo:font-weight="bold" style:font-weight-asian="bold"/>
    </style:style>
    <style:style style:name="P630" style:parent-style-name="本文" style:family="paragraph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632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="Times New Roman" style:font-name-complex="Times New Roman" style:use-window-font-color="true"/>
    </style:style>
    <style:style style:name="P633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="Times New Roman" style:font-name-complex="Times New Roman" style:use-window-font-color="true"/>
    </style:style>
    <style:style style:name="P634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="Times New Roman" style:font-name-complex="Times New Roman" style:use-window-font-color="true"/>
    </style:style>
    <style:style style:name="P635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="Times New Roman" style:font-name-complex="Times New Roman" style:use-window-font-color="true"/>
    </style:style>
    <style:style style:name="P636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="Times New Roman" style:font-name-complex="Times New Roman" style:use-window-font-color="true"/>
    </style:style>
    <style:style style:name="P637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="Times New Roman" style:font-name-complex="Times New Roman" style:use-window-font-color="true"/>
    </style:style>
    <style:style style:name="P638" style:parent-style-name="Default" style:family="paragraph">
      <style:paragraph-properties fo:line-height="0.2777in" fo:margin-left="0.6666in" fo:text-indent="-0.3333in">
        <style:tab-stops/>
      </style:paragraph-properties>
      <style:text-properties style:font-name="Times New Roman" style:font-name-complex="Times New Roman" style:use-window-font-color="true"/>
    </style:style>
    <style:style style:name="P639" style:parent-style-name="Default" style:family="paragraph">
      <style:paragraph-properties fo:line-height="0.2777in" fo:margin-left="0.75in" fo:text-indent="-0.4166in">
        <style:tab-stops/>
      </style:paragraph-properties>
      <style:text-properties style:font-name="Times New Roman" style:font-name-complex="Times New Roman" style:use-window-font-color="true"/>
    </style:style>
    <style:style style:name="P640" style:parent-style-name="Default" style:family="paragraph">
      <style:paragraph-properties fo:line-height="0.2777in" fo:text-indent="0.3333in"/>
      <style:text-properties style:font-name="Times New Roman" style:font-name-complex="Times New Roman" style:use-window-font-color="true"/>
    </style:style>
    <style:style style:name="P641" style:parent-style-name="Default" style:family="paragraph">
      <style:paragraph-properties fo:line-height="0.2777in" fo:margin-left="1.5in" fo:text-indent="-0.8333in">
        <style:tab-stops/>
      </style:paragraph-properties>
      <style:text-properties style:font-name="Times New Roman" style:font-name-complex="Times New Roman" style:use-window-font-color="true"/>
    </style:style>
    <style:style style:name="P642" style:parent-style-name="Default" style:family="paragraph">
      <style:paragraph-properties fo:line-height="0.2777in" fo:text-indent="0.6666in"/>
      <style:text-properties style:font-name="Times New Roman" style:font-name-complex="Times New Roman" style:use-window-font-color="true"/>
    </style:style>
    <style:style style:name="P643" style:parent-style-name="Default" style:family="paragraph">
      <style:paragraph-properties fo:line-height="0.2777in" fo:text-indent="0.3333in"/>
    </style:style>
    <style:style style:name="T644" style:parent-style-name="預設段落字型" style:family="text">
      <style:text-properties style:font-name="Times New Roman" style:font-name-complex="Times New Roman" style:use-window-font-color="true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2021新北市週末盃學生棒球對抗賽競賽規程(上半球季)</text:p>
      <text:p text:style-name="P2">一、依據：新北市棒球運動總體計畫-110年度工作計畫。</text:p>
      <text:p text:style-name="P3">二、目的：提昇學生棒球技術水準，普及本市學生棒球運動風氣。</text:p>
      <text:p text:style-name="P4"><text:span text:style-name="T5">三、主辦單位：新北市政府教育局、</text:span><text:span text:style-name="T6">臺灣運動文創事業發展協會</text:span><text:span text:style-name="T7">。</text:span></text:p>
      <text:p text:style-name="P8">四、承辦單位：民安國小</text:p>
      <text:p text:style-name="P9">五、協辦單位：新北市政府體育處、新北市體育總會棒球委員會。</text:p>
      <text:p text:style-name="P10">六、參賽對象:本市境內各公私立國中、國小。</text:p>
      <text:p text:style-name="P11">七、比賽日期：上半球季--110年4月至6月之週三、五、六。</text:p>
      <text:p text:style-name="P12">下半球季—110年10月至12月之週三、五、六。</text:p>
      <text:p text:style-name="P13"><text:span text:style-name="T14">八、比賽地點：新莊瓊林棒球場、各高灘地球場、</text:span><text:span text:style-name="T15">林口社區公園</text:span><text:span text:style-name="T16">/棒球場</text:span><text:span text:style-name="T17">及</text:span><text:span text:style-name="T18">新莊</text:span><text:span text:style-name="T19">新月橋棒球場</text:span><text:span text:style-name="T20">舉行。</text:span></text:p>
      <text:p text:style-name="P21">九、報名:<text:s/></text:p>
      <text:p text:style-name="P22"><text:span text:style-name="T23">(一)日期: 上半球季—</text:span><text:span text:style-name="T24">即日起至110年4月6日下午5時止。</text:span></text:p>
      <text:p text:style-name="P25">下半球季—110年9月25日至10月9日下午5時止。</text:p>
      <text:p text:style-name="P26">(二)人數:每隊職員5人(領隊1人、總教練1人、教練2人、管理1人)、選手18人(含隊長)。</text:p>
      <text:p text:style-name="P27">(三)球員學籍規定:</text:p>
      <text:p text:style-name="P28">1. 上半球季--需在109年9月1日(含)以前設籍於該學校之在校生。</text:p>
      <text:p text:style-name="P29">2. 下半球季--需在110年8月31日(含)以前設籍於該學校之在校生。</text:p>
      <text:p text:style-name="P30">(四)各組參賽資格(每校限報1組1隊，新秀組球隊連2年榮獲前三名可選擇晉級至強棒組)：</text:p>
      <text:p text:style-name="P31"><text:span text:style-name="T32">1. 少棒強棒組：102學年度以前組訓之球隊(上半球季參賽球員為</text:span><text:span text:style-name="T33">109學年度五年級(含)以下學生，下半球季不限制</text:span><text:span text:style-name="T34">) ，102學年度（含）以後組訓球隊可自行決定報名強棒組或新秀組，但只能擇一參加。</text:span></text:p>
      <text:p text:style-name="P35">2. 少棒新秀組:102學年度（含）以後新組訓球隊。</text:p>
      <text:p text:style-name="P36"><text:span text:style-name="T37">3. 青少棒組:上半球季--109學年度</text:span><text:span text:style-name="T38">七、八年級學生</text:span><text:span text:style-name="T39">；下半球季—110學年度七、八年級學生。</text:span></text:p>
      <text:p text:style-name="P40"><text:span text:style-name="T41">4.社區少棒U12組:未滿12歲之國小社團、社區學生球隊。</text:span><text:span text:style-name="T42">(限12隊，以報名表收到日期為順序)</text:span></text:p>
      <text:p text:style-name="P43"><text:span text:style-name="T44">5.社區少棒U10組:未滿10歲之國小社團、社區學生球隊。</text:span><text:span text:style-name="T45">(限12隊，以報名表收到日期為順序)</text:span></text:p>
      <text:p text:style-name="P46"><text:span text:style-name="T47">6.青少棒公開組: 109學年度七、八年級學生(國中社團、社區學生棒球聯隊)。</text:span><text:span text:style-name="T48">(限6隊，以報名表收到日期為順序)</text:span></text:p>
      <text:p text:style-name="P49"><text:span text:style-name="T50"><text:s/>(五)報名方式:請於民安國小首頁右方「2021週末盃棒球對抗賽承辦專區」下載</text:span><text:span text:style-name="T51">報名表電子檔(附件1)、履行比賽公約保證書(附件2)及學校重大活動表(附件3)</text:span><text:span text:style-name="T52">，並將</text:span><text:span text:style-name="T53">WORD電子檔及核章掃描電子檔(PDF檔)</text:span><text:span text:style-name="T54">寄至genius_boy_wang@hotmail.com信箱</text:span><text:soft-page-break/><text:span text:style-name="T55">(</text:span><text:span text:style-name="T56">不須郵寄紙本</text:span><text:span text:style-name="T57">)，民安國小體育組王敬閔老師收，洽詢電話:(02)2205-6777#59。</text:span></text:p>
      <text:p text:style-name="P58">十、領隊會議：</text:p>
      <text:p text:style-name="P59">(一)時間：</text:p>
      <text:p text:style-name="P60"><text:span text:style-name="T61">1.上半球季—</text:span><text:span text:style-name="T62">另行通知，請自行查看本校首頁週末盃棒球對抗賽承辦專區。</text:span></text:p>
      <text:p text:style-name="P63">2.下半球季—110年10月20日(星期三)下午14時。</text:p>
      <text:p text:style-name="P64">(二)地點：新北市新莊區民安國民小學忠孝樓(新大樓)1F會議室，領隊會議未到隊伍由大會競賽組代抽。</text:p>
      <text:p text:style-name="P65">十一、競賽制度及獎項：</text:p>
      <text:list text:style-name="LFO1" text:continue-numbering="true">
        <text:list-item>
          <text:p text:style-name="P66"><text:span text:style-name="T67">報名組別:少棒強棒組、少棒新秀組、社區少棒組(U12、</text:span><text:span text:style-name="T68">U10</text:span><text:span text:style-name="T69">)、</text:span></text:p>
        </text:list-item>
      </text:list>
      <text:p text:style-name="P70"><text:s text:c="9"/>青少棒組、青少棒公開組。</text:p>
      <text:p text:style-name="P71">(二)各組別預賽採分組循環賽(各組取前二晉級)，複決賽單淘汰賽制。</text:p>
      <text:p text:style-name="P72"><text:span text:style-name="T73">(三)比賽少棒組(強棒、新秀、U12)採六局、青少棒七局制，四局差10分、五局差7分，提前結束比賽（分組循環賽、淘汰賽限時90分鐘、青少棒組120分鐘，決賽(排名賽)無時間限制）；</text:span><text:span text:style-name="T74">社區少棒組U10比賽採六局制，分組循環賽、淘汰賽限時40分鐘，決賽(排名賽)無時間限制）</text:span><text:span text:style-name="T75">。</text:span></text:p>
      <text:p text:style-name="P76">(四)大會於所有賽程完成後頒發團體獎盃及個人獎項: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77">團體獎:冠軍、亞軍、季軍、殿軍。</text:p>
                    </text:list-item>
                    <text:list-item>
                      <text:p text:style-name="P78">個人獎:打擊獎三名、全壘打獎一名、美技獎一名、投手獎一名、功勞獎一名、教練獎一名。</text:p>
                    </text:list-item>
                  </text:list>
                </text:list-item>
              </text:list>
            </text:list-item>
          </text:list>
        </text:list-item>
      </text:list>
      <text:p text:style-name="P79">十二、賽制計分：</text:p>
      <text:p text:style-name="P80">(一)採積分制，勝隊2分，和局1分，敗隊0分。</text:p>
      <text:p text:style-name="P81"><text:span text:style-name="T82">(二)兩隊或兩隊以上積分相同時先比</text:span><text:span text:style-name="T83">失分率</text:span><text:span text:style-name="T84">，再相同在比</text:span><text:span text:style-name="T85">得分率</text:span><text:span text:style-name="T86">，兩者皆相同時則加賽一局採突破僵局制；</text:span><text:span text:style-name="T87">社區少棒組U10如下</text:span><text:span text:style-name="T88">：</text:span></text:p>
      <text:p text:style-name="P89"><text:span text:style-name="T90">1. <text:s/></text:span><text:span text:style-name="T91">兩隊或兩隊</text:span>以上<text:span text:style-name="T92">積分相同時</text:span><text:span text:style-name="T93">以：</text:span><text:span text:style-name="T94">(1)</text:span><text:span text:style-name="T95">兩隊勝負關係</text:span><text:span text:style-name="T96"><text:s text:c="3"/>(2)</text:span><text:span text:style-name="T97">失分較低者</text:span><text:span text:style-name="T98"><text:s text:c="3"/>(3)</text:span><text:span text:style-name="T99">得分較高者</text:span><text:span text:style-name="T100"><text:s text:c="3"/>(4)</text:span><text:span text:style-name="T101">淨得分</text:span><text:span text:style-name="T102">(</text:span><text:span text:style-name="T103">總得分</text:span><text:span text:style-name="T104">-</text:span><text:span text:style-name="T105">總失分</text:span><text:span text:style-name="T106">)</text:span><text:span text:style-name="T107">較多者</text:span><text:span text:style-name="T108"><text:s text:c="3"/>(5)</text:span><text:span text:style-name="T109">兩隊一位代表猜拳決定</text:span><text:span text:style-name="T110">。</text:span></text:p>
      <text:p text:style-name="P111"><text:span text:style-name="T112">2. <text:s/></text:span>進入<text:span text:style-name="T113">複賽後無和局。</text:span></text:p>
      <text:p text:style-name="P114">3. <text:s/>比賽如六局結束無法定勝負，無剩餘時間進行加賽，由雙方隊長進行猜拳分出勝負；有剩餘時間時可進行延長加賽第七局，採突破僵局制決之。突破僵局制方式為，一開始就讓三位跑者(八、九、十棒次)分佔一、二、三壘，即滿壘狀態，並由第一棒次進行打擊，依打序至第三棒。如果還是無法分出勝負，由雙方隊長進行猜拳分出勝負。</text:p>
      <text:p text:style-name="P115">（註：如遇連續下雨延誤賽程時，大會有權決定更改比賽方式。）</text:p>
      <text:p text:style-name="P116">十三、競賽規則：</text:p>
      <text:list text:style-name="LFO2" text:continue-numbering="true">
        <text:list-item>
          <text:p text:style-name="P117">採用中華民國學生棒球聯盟審定之學生棒球規則。</text:p>
        </text:list-item>
        <text:list-item>
          <text:p text:style-name="P118"><text:span text:style-name="T119">社區少棒組U10</text:span><text:span text:style-name="T120">：</text:span></text:p>
        </text:list-item>
      </text:list>
      <text:p text:style-name="P121">1. 各隊應於比賽時間20分鐘前向大會提交攻守名單(1式4份)。</text:p>
      <text:soft-page-break/>
      <text:p text:style-name="P122">2. 列入<text:span text:style-name="T123">攻守</text:span>名單內之球員始得下場比賽(替換)；並請總教練或教練確認名單無誤後簽名以示負責。</text:p>
      <text:p text:style-name="P124">3. 比賽開始雙方列隊，應沿兩邊打擊區外側向投手丘方向排列整齊相互致意。</text:p>
      <text:p text:style-name="P125">4.<text:tab/>在比賽開始之預定時刻未能出場者視同棄權(如遇不可抗力之事實，經大會認定者除外)。</text:p>
      <text:p text:style-name="P126">5.<text:tab/>採6局制比賽40分鐘為限，正式比賽為先發為十人制，每局進攻五人次不限三出局。該輪最後一員打擊如同正式棒球的兩出局，若該輪最後一員打者擊出安打，擊球跑壘員或跑者在任一出局出現前得分有效，任一出局出現或球傳回本壘該局即結束，不留殘壘，下一局由次一棒(第六棒、第一棒)壘上無人開始。</text:p>
      <text:p text:style-name="P127">6.<text:tab/>預賽後攻球隊在六局上半結束時為領先，則比賽亦結束(不進入六局下半) ，若滿40分鐘未賽完，須完整進行整個上下半局，以最後比數判定勝負。</text:p>
      <text:p text:style-name="P128">7. 正式比賽每隊上場防守球員U-10為10人，正式比賽攻守名單上須註明背號、姓名、守備位置，在球未擊出前，投手須碰觸投手板進行守備，捕手須位於本壘後後區域守備，其餘守備員不可超越投手前方。</text:p>
      <text:p text:style-name="P129">8. U-10進攻方式為由同隊教練進行餵球，餵球時須在指定餵球區(距離本壘板5公尺至7公尺，直徑約兩公尺圓形範圍)，餵球教練有閃避守方傳出之球之義務，僅閃避擊出之球或閃避守方傳出之球可離開指定餵球區外；若故意妨礙傳球路徑為比賽停止球，擊球跑壘員當即出局。此時跑壘員不可趁機起跑亦不可離壘。必須回到原占有之壘位。</text:p>
      <text:p text:style-name="P130">9. 攻擊方與守備方各得且僅有一員教練可站於場上指導，攻擊方教練須於三壘指導區範圍指導，守備方於一壘教練指導區指導。</text:p>
      <text:p text:style-name="P131">10.禁止甩棒行為，甩棒擊球跑壘員即算出局，壘上若有跑壘員則為比賽停止球，不可進壘。</text:p>
      <text:p text:style-name="P132">11.<text:tab/>U10二好球後再揮空棒或擊成界外球，即判三振出局，此時為比賽停止球。</text:p>
      <text:p text:style-name="P133">12.<text:tab/>擊球員於進攻時不得採取短打(觸擊)。若擊球員採取短打，第一次給予警告並判一好球，同一打席再犯該打席判定為三振出局，壘上若有跑壘員則必須回到原壘位。</text:p>
      <text:p text:style-name="P134">13.<text:tab/>守備員傳球出死球線，所有跑壘員可給予二個壘，由守備員傳出時壘上位置認定，例如打擊者打出游擊滾地球，游擊手傳出時打者尚未踩到一壘，該球傳出死球線，擊球跑壘員可上二壘。</text:p>
      <text:p text:style-name="P135">14.<text:tab/>U-10賽制中有內野高飛必死球認定。擊球員擊出飛球(平飛、高飛)為比賽進行中，跑壘員可負險進壘，若飛球直接被守隊接住，則跑壘員應快速返回原壘；跑壘員亦可踏在壘上準備，當守隊接觸飛球同時跑往次壘，但不管跑壘員進壘或返壘，守隊均可傳球採取守備行為來封殺或觸殺跑壘員。</text:p>
      <text:p text:style-name="P136">15.<text:tab/>一二壘間、二三壘間的跑壘及守備規則和正式棒球相同，非強迫進壘時需要觸殺。比賽中不可盜壘、打者擊球前不可離壘，若提早離壘，該場次第一次警告<text:soft-page-break/>兩隊，該球不算，跑者回原壘包，該場次第二次提早離壘，該球不算，跑者出局。嚴禁使用前撲式(頭、手向前式)滑壘，違者依裁判認定被判出局。</text:p>
      <text:p text:style-name="P137">16.<text:tab/>U10教練拋出皆為好球，擊球員未揮棒或揮棒落空，球即為死球，跑壘員不得進壘；捕手亦不得傳殺壘之跑者，傳殺無效，跑壘員須返回原壘位。</text:p>
      <text:p text:style-name="P138">17.<text:tab/>本壘使用5公尺封殺線；野手踩壘包接住球時，跑壘員若已越過5公尺線(一隻腳踩於線上即算)且尚未踩踏本壘，則比照封殺判其出局。跑者可踩本壘後方與兩側打擊 框內線向本壘方向之延伸處，守備方僅能踩本壘板進行守備。</text:p>
      <text:p text:style-name="P139">18.<text:tab/>跑壘員惡意地以危險且粗暴的身體動作去衝撞、或是觸碰野手，跑壘員除當場會被判出局且不得再上場進行比賽(即被判退場)，並將處以於次2場比賽中禁賽(即使是另一項比賽)，且視為比賽停止球，其他的跑壘員必須回到投球當時所佔有之壘包。</text:p>
      <text:p text:style-name="P140">19.<text:tab/>球隊比賽時，不可穿金屬棒球釘鞋，擊球員與跑壘員應戴頭盔，應穿著整齊、號碼清晰。</text:p>
      <text:p text:style-name="P141">20.<text:tab/>為提昇學生棒球精神，球隊服裝應力求整齊劃一(包含教練、指導員)，球衣樣式、顏色、長短一致，比賽中進出場應積極快速。</text:p>
      <text:p text:style-name="P142">21.<text:tab/>球棒與球必須使用大會所提供之球具，個人手套不再此規範內。</text:p>
      <text:p text:style-name="P143">22.<text:tab/>因不可抗力之因素致使比賽中斷時，裁判在判定是否宣告截止比賽前，必須等待1次10分鐘，10分鐘後若未能開賽，未滿一局，該場不算，賽滿一局，以完整局數分數為裁定分數。</text:p>
      <text:p text:style-name="P144">23.<text:tab/>比賽隊伍之隊名在前者(左邊)為先攻，請在三壘邊選手席；後者(右邊)為後攻，請在一壘邊選手席。並請教練指導球員撿拾界外球，一壘邊由一壘選手席負責，三壘邊由三壘選手席負責，本壘後方由進攻球隊負責撿拾。</text:p>
      <text:p text:style-name="P145">24.<text:tab/>場地壘間距離：16公尺、一三壘界外區：3公尺、U-10比賽場地：</text:p>
      <text:p text:style-name="P146">（1）投捕距離11公尺</text:p>
      <text:p text:style-name="P147">（2）全壘打距離43公尺(兩側)、55公尺(中間)，或現有場地距離。</text:p>
      <text:p text:style-name="P148">（3）教練拋球區距離本壘5-7公尺，範圍兩公尺圓形區域。</text:p>
      <text:p text:style-name="P149">25.<text:tab/>每場比賽可由教練喊一次暫停，每場限一次暫停，暫停時間限一分鐘，教練於示意裁判暫停後須站立於一壘或三壘壘線外聚集內野手(內野手須站立於壘線內)在壘線邊進行會議。選手無喊暫停聚集內野手會議權力。</text:p>
      <text:p text:style-name="P150">26.<text:tab/>U10比賽中，PLAY到一段落將球傳回教練拋球區的動作時即為比賽停止球。唯該局最後一棒打擊時無暫停規則，須產生出局數或將球傳回本壘該局才結束。</text:p>
      <text:p text:style-name="P151">27.<text:tab/>凡比賽時發生棒球規則或本規程無明文規定之問題，由賽事審判委員小組召集競賽組及裁判組會商決定之，其判決即為終結。</text:p>
      <text:p text:style-name="P152">十四、比賽用球及球棒：</text:p>
      <text:p text:style-name="P153"><text:span text:style-name="T154">(一) 比賽用球：國中青少棒組使用軟式</text:span><text:span text:style-name="T155">M號球</text:span><text:span text:style-name="T156">，國小少棒強棒組、少棒新秀組、使用軟式</text:span><text:span text:style-name="T157">J號球</text:span><text:span text:style-name="T158">(107學年度學生棒球聯賽軟式組比賽改用日本製內外牌橡膠【J號】球、</text:span><text:soft-page-break/><text:span text:style-name="T159">青少棒【M號】)；</text:span><text:span text:style-name="T160">社區少棒組U10之</text:span><text:span text:style-name="T161">賽事指定使用球</text:span><text:span text:style-name="T162">-</text:span><text:span text:style-name="T163">安全棒球</text:span><text:span text:style-name="T164"><text:s/>KIPSTA BA100</text:span><text:span text:style-name="T165">。</text:span></text:p>
      <text:p text:style-name="P166"><text:span text:style-name="T167">(二) 比賽球棒：依據國際棒球總會或國內學生棒球組織認定公布之製造公司、廠牌之金屬球棒；</text:span><text:span text:style-name="T168">社區少棒組U10無特別規定(倘有疑義則由領隊會議決定)</text:span><text:span text:style-name="T169">。</text:span></text:p>
      <text:p text:style-name="P170"><text:span text:style-name="T171">十五、經費</text:span><text:span text:style-name="T172">：</text:span><text:span text:style-name="T173">各隊食宿、交通等經費均自理。</text:span></text:p>
      <text:p text:style-name="P174"><text:span text:style-name="T175">十六、保險</text:span><text:span text:style-name="T176">：</text:span><text:span text:style-name="T177">由各校各隊自理。</text:span></text:p>
      <text:p text:style-name="P178"><text:span text:style-name="T179">十七、注意事項</text:span><text:span text:style-name="T180">(社區少棒組U10請另見附件4)</text:span><text:span text:style-name="T181">:</text:span><text:span text:style-name="T182"><text:s/></text:span></text:p>
      <text:p text:style-name="P183">(一)各隊應於比賽前30分鐘向大會紀錄組報到，提出攻守名單。</text:p>
      <text:p text:style-name="P184">(二)球員出場比賽時，應備妥學籍卡影本貼相片以備查驗．證件不齊全之球員，不得填寫在攻守名單內比賽，違者沒收該隊所有比賽成績。</text:p>
      <text:p text:style-name="P185">(三)比賽前或比賽中發生球員資格問題時，對於有疑問之球員得透過競賽工作人員拍照存證，以備查核;以不影響球賽進行為原則。</text:p>
      <text:p text:style-name="P186">(四)凡比賽時發生棒球規則或本規程無明文規定之問題，由承辦單位召集裁判會商決定之，其判決即為終決。</text:p>
      <text:p text:style-name="P187">(五)球隊比賽時，球員服裝應穿著整齊、號碼清晰(1~18號)之球衣比賽，隊長球衣號碼為10號，且報名後不得更改，教練球衣號碼分別為28及29號，總教練球衣號碼為30號，違者不得出場。</text:p>
      <text:p text:style-name="P188">(六)為提昇學生棒球精神，請學校球隊服裝力求整齊劃一,球衣(含內衣)樣式、顏色、長短一致，球褲之穿著應露出吊襪，且拉至膝下，比賽中進出場宜快速奔跑。</text:p>
      <text:p text:style-name="P189">(七)比賽進行時，如遇風雨，比賽與否須經承辦單位會同技術委員會商決定，各球隊不得提出異議。另本比賽得視球場狀況，設置球場特別規則，並於領隊、教練會議或開賽時提出說明。</text:p>
      <text:p text:style-name="P190">(八)參賽隊伍之隊名在前者(左邊)為先守，請在三壘邊選手席；各隊報名之隊職員始能進入選手席，對於己隊選手席之啦啦隊負有不滋事之責。</text:p>
      <text:p text:style-name="P191">(九)除暫停之需，總教練或教練不得任意走出選手席(包括壘指導區)，並須指導球員撿拾界外球，一壘邊由一壘選手席負責，三壘邊由三壘選手席負責，本壘後方由攻隊負責撿拾。</text:p>
      <text:p text:style-name="P192">(十)比賽中若兩隊得分比數四局相差十分，五局(含)以上相差7分時，即截止比賽。</text:p>
      <text:p text:style-name="P193">(十一)採保留比賽制，但不滿一局時則取消已賽成績，因風雨或其他不可抗拒之原因，當日第一場開始即無法比賽時，則整個賽程順延。途中停賽而延誤之賽程，由大會另行安排，必要時得一天出賽兩場。上述決定經主辦單位會同競賽組、裁判組研商後執行，各球隊不得提出異議。</text:p>
      <text:p text:style-name="P194">(十二)投手持球須於12秒內投球，未於12秒內投球時，則計壞球一個，12秒之認定，以裁判之判決為準。</text:p>
      <text:p text:style-name="P195">(十三)比賽除暫停之需要，各隊之職員(領隊、總教練、管理或教練)不得任意走出選手席及一、三壘指導區。若球賽中發生爭議，促請裁判裁決時，以一名職員(領隊、總教練、管理或教練)在場為限，否則裁判得不予受理。</text:p>
      <text:soft-page-break/>
      <text:p text:style-name="P196">(十四)野手集會:守備時，每局限一次(不得超過三人)，時間以一分鐘為限。每場限三次野手集會，第四次(含)則每次都計教練暫停一次。延長賽時則每局限一次。</text:p>
      <text:p text:style-name="P197">(十五)暫停實施方式:</text:p>
      <text:p text:style-name="P198">1.守備時：一局中允許一次暫停(換投手不計)，時間以一分鐘為限，每場第四次(含)暫停時，則每次都須更換投手。延長賽時則每局限一次暫停。</text:p>
      <text:p text:style-name="P199">2.攻擊時一局中允許暫停一次，時間以一分鐘為限。</text:p>
      <text:p text:style-name="P200">(十六)投手須受下列之限制:</text:p>
      <text:p text:style-name="P201"><text:span text:style-name="T202">1.少棒組投手每場比賽至多可投六局，</text:span><text:span text:style-name="T203">投手不得投變化球</text:span><text:span text:style-name="T204">。青少棒組至多可投七局，</text:span><text:span text:style-name="T205">投手可投變化球</text:span><text:span text:style-name="T206">。</text:span></text:p>
      <text:p text:style-name="P207">2.投手投球二局內(含)不受隔場限制，下一場少棒組可再投四局、青少棒組五局。</text:p>
      <text:p text:style-name="P208">3.投手離開投手板擔任野手後(投手不下場)，於該場比賽中均可再擔任投手乙次。</text:p>
      <text:p text:style-name="P209">(十七)少棒組不得穿著金屬釘鞋。</text:p>
      <text:p text:style-name="P210"><text:span text:style-name="T211">十八、本規程如有未盡之事宜，得由主辦單位隨時修正公布之。</text:span><text:span text:style-name="T212"><text:s/></text:span></text:p>
      <text:p text:style-name="P213"><text:span text:style-name="T214">十九、賽程排定不易，請詳細填寫學校重大活動(期中期末考、校慶運動會及畢業旅行)及球隊預計參賽時間表(選拔賽、聯賽之市賽及全國賽)與報名表電子檔一併寄出，以列入賽程排定參考，除上述活動及比賽其餘活動不列入賽程排定之參考(含各分區田徑對抗賽及各校校內任何活動)。</text:span></text:p>
      <text:soft-page-break/>
      <text:p text:style-name="P215"><draw:frame draw:z-index="251661312" draw:id="id0" draw:style-name="a0" draw:name="文字方塊 2" text:anchor-type="paragraph" svg:x="-0.27917in" svg:y="-0.26806in" svg:width="0.69167in" svg:height="0.46667in" style:rel-width="scale" style:rel-height="scale"><draw:text-box><text:p text:style-name="P216">附件1</text:p></draw:text-box><svg:title/><svg:desc/></draw:frame></text:p>
      <text:p text:style-name="P217">2021新北市週末盃學生棒球對抗賽(上半球季)報名表</text:p>
      <text:p text:style-name="P218">隊名：</text:p>
      <text:p text:style-name="P219"><text:span text:style-name="T220">報名組別:</text:span><text:span text:style-name="T221">□少棒強棒組 <text:s text:c="2"/>□少棒新秀組 <text:s text:c="2"/>□青少棒組</text:span></text:p>
      <text:p text:style-name="P222"><text:span text:style-name="T223"><text:s text:c="12"/>□社區少棒U12組 <text:s text:c="2"/>□社區少棒U10組 <text:s text:c="3"/>□青少棒公開組</text:span></text:p>
      <text:p text:style-name="P224"><text:span text:style-name="T225">領隊： <text:s text:c="17"/>總教練：</text:span></text:p>
      <text:p text:style-name="P226"><text:span text:style-name="T227">教練1： <text:s text:c="10"/>教練2： <text:s text:c="13"/>管 <text:s/>理：</text:span></text:p>
      <table:table table:style-name="Table228">
        <table:table-columns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背號</text:p>
          </table:table-cell>
          <table:table-cell table:style-name="TableCell238">
            <text:p text:style-name="P239">姓 <text:s text:c="2"/>名</text:p>
          </table:table-cell>
          <table:table-cell table:style-name="TableCell240">
            <text:p text:style-name="P241">守位</text:p>
          </table:table-cell>
          <table:table-cell table:style-name="TableCell242">
            <text:p text:style-name="P243">出生年月日</text:p>
          </table:table-cell>
          <table:table-cell table:style-name="TableCell244">
            <text:p text:style-name="P245">身份證字號</text:p>
          </table:table-cell>
          <table:table-cell table:style-name="TableCell246">
            <text:p text:style-name="P247">備註</text:p>
          </table:table-cell>
        </table:table-row>
        <table:table-row table:style-name="TableRow248">
          <table:table-cell table:style-name="TableCell249">
            <text:p text:style-name="P250">1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2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3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4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5</text:p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>6</text:p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7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8</text:p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9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10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11</text:p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12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13</text:p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p text:style-name="P419">14</text:p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>15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16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17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18</text:p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</table:table>
      <text:p text:style-name="本文"><text:span text:style-name="T482">球隊聯絡人：</text:span><text:span text:style-name="T483"><text:s text:c="15"/></text:span><text:span text:style-name="T484">行動電話：</text:span></text:p>
      <text:soft-page-break/>
      <text:p text:style-name="P485"><draw:frame draw:z-index="251662336" draw:id="id1" draw:style-name="a1" draw:name="文字方塊 21" text:anchor-type="paragraph" svg:x="-0.27083in" svg:y="-0.27083in" svg:width="0.69167in" svg:height="0.43333in" style:rel-width="scale" style:rel-height="scale"><draw:text-box><text:p text:style-name="P486">附件2</text:p></draw:text-box><svg:title/><svg:desc/></draw:frame><text:span text:style-name="T487">履行比賽公約保證書</text:span></text:p>
      <text:p text:style-name="P488"><text:span text:style-name="T489"><text:s text:c="4"/></text:span><text:span text:style-name="T490">週末盃學生對抗賽之目的，除促進校園棒球競技與休閒運動風氣，提昇學生棒球技術水準與欣賞鑑賞能力，儲備新北市優秀棒球人才與熱愛棒球運動人口外，更重視學校教育之意義。本公約列於競賽規程內，報名參加比賽隊伍之領隊、總教練、教練、管理人員及學生球員應詳閱本公約，並確實遵守。</text:span></text:p>
      <text:list text:style-name="LFO3" text:continue-numbering="true">
        <text:list-item>
          <text:p text:style-name="P491"><text:span text:style-name="T492">參賽隊伍，應配合大會安排之賽程，需完成所有比賽，除不可抗力因素或經大會同意外，不得以任何理由退出比賽，任意退賽之隊伍將停止參加本賽事</text:span><text:span text:style-name="T493">1</text:span><text:span text:style-name="T494">學年，並由承辦單位函報主管教育機關議處。</text:span></text:p>
        </text:list-item>
        <text:list-item>
          <text:p text:style-name="P495"><text:span text:style-name="T496">參賽隊伍應重視球員生活教育，要求球員尊重各校</text:span><text:span text:style-name="T497">(</text:span><text:span text:style-name="T498">隊</text:span><text:span text:style-name="T499">)</text:span><text:span text:style-name="T500">校</text:span><text:span text:style-name="T501">(</text:span><text:span text:style-name="T502">隊</text:span><text:span text:style-name="T503">)</text:span><text:span text:style-name="T504">旗、重視禮貌、發揮體育精神，並嚴禁球員於比賽場地、範圍內遊蕩、喧嘩，以維球場周遭之安寧。</text:span></text:p>
        </text:list-item>
        <text:list-item>
          <text:p text:style-name="P505">為塑造清新健康形象及社會良好觀感，參賽隊伍隊職員及球員嚴禁紋身或刺青，如經檢舉發現屬實者，將予以列管輔導。</text:p>
        </text:list-item>
        <text:list-item>
          <text:p text:style-name="P506"><text:span text:style-name="T507">參賽隊伍隊職員應尊重比賽，穿著統一球衣，攜帶校</text:span><text:span text:style-name="T508">(</text:span><text:span text:style-name="T509">隊</text:span><text:span text:style-name="T510">)</text:span><text:span text:style-name="T511">旗參加開、閉幕典禮及所有競賽。</text:span></text:p>
        </text:list-item>
        <text:list-item>
          <text:p text:style-name="P512">比賽中，隊職員不得對裁判、對方教練、球員、家長及觀眾言語侮辱或毆打，違反者勒令退場，後續賽程亦不得進場指導。</text:p>
        </text:list-item>
        <text:list-item>
          <text:p text:style-name="P513">各隊隊職員應發揮運動精神，進出球場時須列隊向球場致敬，以表示感謝球場；比賽攻守互換時，球員均應跑步出場，守方並須將球置放於投手板上，不得任意丟放或交於裁判。</text:p>
        </text:list-item>
        <text:list-item>
          <text:p text:style-name="P514">領隊、教練、管理人員應以愛心關懷與鼓勵方式教導球員，不得任意責罵及體罰球員，違者驅逐出場，後續賽程亦不得進場指導，嚴重者由承辦單位函報主管教育機關議處。</text:p>
        </text:list-item>
        <text:list-item>
          <text:p text:style-name="P515">比賽期間，嚴禁參賽球隊隊職員與裁判或其他工作人員，於比賽會場、休息室、球場等範圍內吸煙、嚼檳榔、喝酒及其他可能構成負面教育之不當行為，違者由承辦單位或裁判逐出球場。</text:p>
        </text:list-item>
        <text:list-item>
          <text:p text:style-name="P516">各隊應愛護競賽場地珍惜球場草皮及設備環境。每場比賽後，必須整理選手區及其附近環境或協助清理球場，始得離開。</text:p>
        </text:list-item>
        <text:list-item>
          <text:p text:style-name="P517">各隊使用過之便當後，應將殘渣倒出集中，疊好空盒，壓扁飲料空盒空罐，分類包封後，分置於主辦單位提供之垃圾箱或環保箱中，以維護球場整潔及衛生。</text:p>
        </text:list-item>
        <text:list-item>
          <text:p text:style-name="P518">各隊應協助勸導球場觀眾，不亂丟煙蒂及飲料罐、不吐檳榔渣，維護欣賞球賽舒適環境。</text:p>
        </text:list-item>
      </text:list>
      <text:p text:style-name="P519">以上各款規定事項，本棒球隊已充分瞭解並同意遵守本比賽公約。</text:p>
      <text:p text:style-name="P520">校名：</text:p>
      <text:p text:style-name="P521"><text:span text:style-name="T522">校長：</text:span><text:span text:style-name="T523">(</text:span><text:span text:style-name="T524">請蓋章</text:span><text:span text:style-name="T525">) <text:s text:c="11"/></text:span><text:span text:style-name="T526">總教練：</text:span><text:span text:style-name="T527">(</text:span><text:span text:style-name="T528">請蓋章</text:span><text:span text:style-name="T529">) <text:s text:c="13"/></text:span><text:span text:style-name="T530">管理：</text:span><text:span text:style-name="T531">(</text:span><text:span text:style-name="T532">請蓋章</text:span><text:span text:style-name="T533">)<text:s/></text:span></text:p>
      <text:p text:style-name="P534"><text:span text:style-name="T535"><text:s text:c="8"/>中 <text:s text:c="3"/>華 <text:s text:c="3"/>民 <text:s text:c="3"/>國 <text:s text:c="7"/>年 <text:s text:c="7"/>月 <text:s text:c="7"/>日</text:span></text:p>
      <text:soft-page-break/>
      <text:p text:style-name="P536"><draw:frame draw:z-index="4" draw:id="id2" draw:style-name="a2" draw:name="文字方塊 22" text:anchor-type="paragraph" svg:x="-0.2625in" svg:y="-0.2625in" svg:width="0.69167in" svg:height="0.45in" style:rel-width="scale" style:rel-height="scale"><draw:text-box><text:p text:style-name="P537">附件3</text:p></draw:text-box><svg:title/><svg:desc/></draw:frame></text:p>
      <text:p text:style-name="P538">2021新北市週末盃學生棒球對抗賽(上半球季)學校重大活動及球隊參賽時間表</text:p>
      <text:p text:style-name="P539">學校名稱:</text:p>
      <table:table table:style-name="Table540">
        <table:table-columns>
          <table:table-column table:style-name="TableColumn541"/>
          <table:table-column table:style-name="TableColumn542"/>
          <table:table-column table:style-name="TableColumn543"/>
        </table:table-columns>
        <table:table-row table:style-name="TableRow544">
          <table:table-cell table:style-name="TableCell545">
            <text:p text:style-name="P546">活動或比賽名稱</text:p>
          </table:table-cell>
          <table:table-cell table:style-name="TableCell547">
            <text:p text:style-name="P548">參賽時間</text:p>
          </table:table-cell>
          <table:table-cell table:style-name="TableCell549">
            <text:p text:style-name="P550">備註</text:p>
          </table:table-cell>
        </table:table-row>
        <table:table-row table:style-name="TableRow551"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</table:table-row>
        <table:table-row table:style-name="TableRow614"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</table:table-row>
        <table:table-row table:style-name="TableRow621"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</table:table-row>
      </table:table>
      <text:soft-page-break/>
      <text:p text:style-name="P628"><text:span text:style-name="T629"><draw:frame draw:z-index="251657216" draw:id="id3" draw:style-name="a3" draw:name="文字方塊 23" text:anchor-type="paragraph" svg:x="-0.20417in" svg:y="-0.27083in" svg:width="0.69167in" svg:height="0.41667in" style:rel-width="scale" style:rel-height="scale"><draw:text-box><text:p text:style-name="P630">附件4</text:p></draw:text-box><svg:title/><svg:desc/></draw:frame></text:span><text:span text:style-name="T631">社區少棒U10組比賽注意事項</text:span></text:p>
      <text:p text:style-name="P632">一、球員出場比賽時，應備妥相片證件以備查驗．不符合資格之球員，不得填寫在攻守名單內比賽，違者沒收該隊所有比賽成績。</text:p>
      <text:p text:style-name="P633">二、比賽前或比賽中發生球員資格問題時，對於有疑問之球員得透過競賽工作人員拍照存證，以備查核;以不影響球賽進行為原則。</text:p>
      <text:p text:style-name="P634">三、凡比賽時發生棒球規則或本規程無明文規定之問題，由承辦單位召集裁判會商決定之，其判決即為終決。</text:p>
      <text:p text:style-name="P635">四、比賽進行時，如遇風雨，比賽與否須經承辦單位會同技術委員會商決定，各球隊不得提出異議。另本比賽得視球場狀況，設置球場特別規則，並於領隊、教練會議或開賽時提出說明。</text:p>
      <text:p text:style-name="P636">五、參賽隊伍之隊名在前者(左邊)為先守，請在三壘邊選手席；各隊報名之隊職員始能進入選手席，對於己隊選手席之啦啦隊負有不滋事之責。</text:p>
      <text:p text:style-name="P637">六、除暫停之需，總教練或教練不得任意走出選手席(包括壘指導區)，並須指導球員撿拾界外球，一壘邊由一壘選手席負責，三壘邊由三壘選手席負責，本壘後方由攻隊負責撿拾。</text:p>
      <text:p text:style-name="P638">七、採保留比賽制，但不滿一局時則取消已賽成績，因風雨或其他不可抗拒之原因，當日第一場開始即無法比賽時，則整個賽程順延。途中停賽而延誤之賽程，由大會另行安排，必要時得一天出賽多場。上述決定經主辦單位會同競賽組、裁判組研商後執行，各球隊不得提出異議。</text:p>
      <text:p text:style-name="P639">八、比賽除暫停之需要，各隊之職員(領隊、總教練、管理或教練)不得任意走出選手席及一、三壘指導區。若球賽中發生爭議，促請裁判裁決時，以一名職員(領隊、總教練、管理或教練)在場為限，否則裁判得不予受理。</text:p>
      <text:p text:style-name="P640">九、暫停實施方式:</text:p>
      <text:p text:style-name="P641">1.守備時：一局中允許一次暫停，時間以一分鐘為限。</text:p>
      <text:p text:style-name="P642">2.攻擊時：一局中允許暫停一次，時間以一分鐘為限。</text:p>
      <text:p text:style-name="P643"><text:span text:style-name="T644">十、不得穿著金屬釘鞋。</text:span><text:bookmark-start text:name="_Hlk49940259"/><text:bookmark-end text:name="_Hlk4994025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本文" style:display-name="本文" style:family="paragraph">
      <style:paragraph-properties fo:widows="0" fo:orphans="0"/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內文Web" style:display-name="內文 (Web)" style:family="paragraph" style:parent-style-name="本文">
      <style:text-properties style:font-name="Times New Roman" style:font-size-complex="12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-0.031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楊雅婷</meta:initial-creator>
    <dc:creator>施姍</dc:creator>
    <meta:creation-date>2021-03-25T06:44:00Z</meta:creation-date>
    <dc:date>2021-03-25T06:44:00Z</dc:date>
    <meta:print-date>2019-09-12T09:36:00Z</meta:print-date>
    <meta:template xlink:href="Normal.dotm" xlink:type="simple"/>
    <meta:editing-cycles>2</meta:editing-cycles>
    <meta:editing-duration>PT60S</meta:editing-duration>
    <meta:document-statistic meta:page-count="10" meta:paragraph-count="15" meta:word-count="1189" meta:character-count="7952" meta:row-count="56" meta:non-whitespace-character-count="6778"/>
  </office:meta>
</office:document-meta>
</file>