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正顏楷體W7" svg:font-family="華康正顏楷體W7" style:font-family-generic="script" style:font-pitch="fixed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olumn3" style:family="table-column">
      <style:table-column-properties style:column-width="0.2937in"/>
    </style:style>
    <style:style style:name="TableColumn4" style:family="table-column">
      <style:table-column-properties style:column-width="0.7597in"/>
    </style:style>
    <style:style style:name="TableColumn5" style:family="table-column">
      <style:table-column-properties style:column-width="1.1854in"/>
    </style:style>
    <style:style style:name="TableColumn6" style:family="table-column">
      <style:table-column-properties style:column-width="2.2395in"/>
    </style:style>
    <style:style style:name="TableColumn7" style:family="table-column">
      <style:table-column-properties style:column-width="1.2527in"/>
    </style:style>
    <style:style style:name="TableColumn8" style:family="table-column">
      <style:table-column-properties style:column-width="1.0569in"/>
    </style:style>
    <style:style style:name="Table2" style:family="table">
      <style:table-properties style:width="6.7881in" fo:margin-left="0in" table:align="center"/>
    </style:style>
    <style:style style:name="TableRow9" style:family="table-row">
      <style:table-row-properties style:min-row-height="0.302in" fo:keep-together="always"/>
    </style:style>
    <style:style style:name="TableCell10" style:family="table-cell">
      <style:table-cell-properties fo:border="0.0069in solid #000000" style:writing-mode="lr-tb" fo:padding-top="0in" fo:padding-left="0.0194in" fo:padding-bottom="0in" fo:padding-right="0.0194in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weight-complex="bold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ableRow24" style:family="table-row">
      <style:table-row-properties style:min-row-height="0.3805in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/>
    </style:style>
    <style:style style:name="TableCell3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row-height="0.3937in" fo:keep-together="always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50" style:family="table-row">
      <style:table-row-properties style:row-height="0.3937in" fo:keep-together="always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64" style:family="table-row">
      <style:table-row-properties style:row-height="0.3937in"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78" style:family="table-row">
      <style:table-row-properties style:row-height="0.3937in" fo:keep-together="always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92" style:family="table-row">
      <style:table-row-properties style:row-height="0.3937in" fo:keep-together="always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06" style:family="table-row">
      <style:table-row-properties style:row-height="0.3937in" fo:keep-together="always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20" style:family="table-row">
      <style:table-row-properties style:row-height="0.3937in" fo:keep-together="always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34" style:family="table-row">
      <style:table-row-properties style:row-height="0.3937in" fo:keep-together="always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48" style:family="table-row">
      <style:table-row-properties style:row-height="0.3937in" fo:keep-together="always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62" style:family="table-row">
      <style:table-row-properties style:row-height="0.3937in" fo:keep-together="always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76" style:family="table-row">
      <style:table-row-properties style:row-height="0.3937in" fo:keep-together="always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90" style:family="table-row">
      <style:table-row-properties style:row-height="0.3937in" fo:keep-together="always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04" style:family="table-row">
      <style:table-row-properties style:row-height="0.3937in" fo:keep-together="always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18" style:family="table-row">
      <style:table-row-properties style:row-height="0.3937in" fo:keep-together="always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32" style:family="table-row">
      <style:table-row-properties style:row-height="0.3937in" fo:keep-together="always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46" style:family="table-row">
      <style:table-row-properties style:row-height="0.3937in" fo:keep-together="always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</style:style>
    <style:style style:name="T257" style:parent-style-name="預設段落字型" style:family="text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60" style:family="table-row">
      <style:table-row-properties style:row-height="0.3937in" fo:keep-together="always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74" style:family="table-row">
      <style:table-row-properties style:row-height="0.3937in" fo:keep-together="always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</style:style>
    <style:style style:name="T285" style:parent-style-name="預設段落字型" style:family="text"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288" style:family="table-row">
      <style:table-row-properties style:row-height="0.3937in" fo:keep-together="always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</style:style>
    <style:style style:name="T299" style:parent-style-name="預設段落字型" style:family="text"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302" style:family="table-row">
      <style:table-row-properties style:row-height="0.3937in" fo:keep-together="always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</style:style>
    <style:style style:name="T313" style:parent-style-name="預設段落字型" style:family="text"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316" style:parent-style-name="清單段落" style:family="paragraph">
      <style:paragraph-properties fo:margin-left="0.2833in">
        <style:tab-stops/>
      </style:paragraph-properties>
    </style:style>
  </office:automatic-styles>
  <office:body>
    <office:text text:use-soft-page-breaks="true">
      <text:p text:style-name="P1">新北市109年度國民小學「教育盃」教職員工慢速壘球比賽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內文"><text:span text:style-name="T11">組 <text:s/>別：</text:span><text:span text:style-name="T12">□</text:span><text:span text:style-name="T13">教師組</text:span><text:span text:style-name="T14"><text:s text:c="2"/></text:span><text:span text:style-name="T15">□</text:span><text:span text:style-name="T16"><text:s/>行政組 <text:s text:c="7"/>參賽單位：</text:span></text:p>
            <text:p text:style-name="P17">聯絡人： <text:s text:c="26"/>聯絡電話：<text:s/></text:p>
            <text:p text:style-name="內文"><text:span text:style-name="T18"><text:s text:c="12"/></text:span><text:span text:style-name="T19"><text:s text:c="17"/></text:span><text:span text:style-name="T20"><text:s text:c="3"/></text:span><text:span text:style-name="T21"><text:s text:c="3"/>手機（請務必填寫）： <text:s text:c="3"/></text:span><text:span text:style-name="T22"><text:s text:c="9"/></text:span><text:span text:style-name="T23"><text:s text:c="11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編號</text:p>
          </table:table-cell>
          <table:table-cell table:style-name="TableCell27">
            <text:p text:style-name="P28">隊職別</text:p>
          </table:table-cell>
          <table:table-cell table:style-name="TableCell29">
            <text:p text:style-name="P30">姓 <text:s text:c="3"/>名</text:p>
          </table:table-cell>
          <table:table-cell table:style-name="TableCell31">
            <text:p text:style-name="P32">原服務學校及職稱</text:p>
          </table:table-cell>
          <table:table-cell table:style-name="TableCell33">
            <text:p text:style-name="P34">性別</text:p>
          </table:table-cell>
          <table:table-cell table:style-name="TableCell35">
            <text:p text:style-name="P36">備註身分</text:p>
          </table:table-cell>
        </table:table-row>
        <table:table-row table:style-name="TableRow37">
          <table:table-cell table:style-name="TableCell38">
            <text:p text:style-name="P39">1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>□男 <text:s/>□女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2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><text:span text:style-name="T61">□男 <text:s/>□女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3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<text:span text:style-name="T75">□男 <text:s/>□女</text:span>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4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><text:span text:style-name="T89">□男 <text:s/>□女</text:span>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5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><text:span text:style-name="T103">□男 <text:s/>□女</text:span>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□男 <text:s/>□女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7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><text:span text:style-name="T131">□男 <text:s/>□女</text:span>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8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><text:span text:style-name="T145">□男 <text:s/>□女</text:span></text:p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9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><text:span text:style-name="T159">□男 <text:s/>□女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10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><text:span text:style-name="T173">□男 <text:s/>□女</text:span>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11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><text:span text:style-name="T187">□男 <text:s/>□女</text:span></text:p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12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><text:span text:style-name="T201">□男 <text:s/>□女</text:span></text:p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13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<text:span text:style-name="T215">□男 <text:s/>□女</text:span></text:p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14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><text:span text:style-name="T229">□男 <text:s/>□女</text:span></text:p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15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><text:span text:style-name="T243">□男 <text:s/>□女</text:span></text:p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16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><text:span text:style-name="T257">□男 <text:s/>□女</text:span></text:p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17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><text:span text:style-name="T271">□男 <text:s/>□女</text:span></text:p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18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><text:span text:style-name="T285">□男 <text:s/>□女</text:span></text:p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19</text:p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><text:span text:style-name="T299">□男 <text:s/>□女</text:span></text:p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20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><text:span text:style-name="T313">□男 <text:s/>□女</text:span></text:p>
          </table:table-cell>
          <table:table-cell table:style-name="TableCell314">
            <text:p text:style-name="P315"/>
          </table:table-cell>
        </table:table-row>
      </table:table>
      <text:p text:style-name="內文"/>
      <text:p text:style-name="P3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正顏楷體W7" svg:font-family="華康正顏楷體W7" style:font-family-generic="script" style:font-pitch="fixed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14pt" style:font-size-asian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2pt"/>
    </style:style>
    <style:style style:name="本文2" style:display-name="本文 2" style:family="paragraph" style:parent-style-name="內文">
      <style:text-properties style:font-name="華康正顏楷體W7" style:font-name-asian="華康正顏楷體W7" fo:font-weight="bold" style:font-weight-asian="bold" style:font-weight-complex="bold" fo:font-style="italic" style:font-style-asian="italic" style:font-style-complex="italic" fo:font-size="18pt" style:font-size-asian="18pt" style:text-underline-type="single" style:text-underline-style="solid" style:text-underline-width="auto" style:text-underline-mode="continuous" fo:hyphenate="false"/>
    </style:style>
    <style:style style:name="本文2字元" style:display-name="本文 2 字元" style:family="text" style:parent-style-name="預設段落字型">
      <style:text-properties style:font-name="華康正顏楷體W7" style:font-name-asian="華康正顏楷體W7" style:font-name-complex="Times New Roman" fo:font-weight="bold" style:font-weight-asian="bold" style:font-weight-complex="bold" fo:font-style="italic" style:font-style-asian="italic" style:font-style-complex="italic" fo:font-size="18pt" style:font-size-asian="18pt" style:font-size-complex="12pt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6895in" fo:margin-bottom="1in" fo:margin-right="0.688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u00</meta:initial-creator>
    <dc:creator>ttps-pc</dc:creator>
    <meta:creation-date>2020-10-30T08:39:00Z</meta:creation-date>
    <dc:date>2020-10-30T08:39:00Z</dc:date>
    <meta:print-date>2015-09-25T03:1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73" meta:character-count="494" meta:row-count="3" meta:non-whitespace-character-count="422"/>
  </office:meta>
</office:document-meta>
</file>